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sidebar"/><text:bookmark-start text:name="__RefHeading___allgemein_1"/><text:bookmark-start text:name="allgemein"/>Allgemein<text:bookmark-end text:name="__RefHeading___allgemein_1"/><text:bookmark-end text:name="allgemein"/></text:h>
      <text:h text:style-name="Heading_20_3" text:outline-level="3"><text:bookmark-start text:name="__RefHeading___interaktive_tafel_2"/><text:bookmark-start text:name="interaktive_tafel"/>Interaktive Tafel<text:bookmark-end text:name="__RefHeading___interaktive_tafel_2"/><text:bookmark-end text:name="interaktive_tafel"/></text:h>
      <text:h text:style-name="Heading_20_3" text:outline-level="3"><text:bookmark-start text:name="__RefHeading___tablet_3"/><text:bookmark-start text:name="tablet"/>Tablet<text:bookmark-end text:name="__RefHeading___tablet_3"/><text:bookmark-end text:name="tablet"/></text:h>
      <text:h text:style-name="Heading_20_3" text:outline-level="3"><text:bookmark-start text:name="__RefHeading___software_4"/><text:bookmark-start text:name="software"/>Software<text:bookmark-end text:name="__RefHeading___software_4"/><text:bookmark-end text:name="software"/></text:h>
      <text:h text:style-name="Heading_20_4" text:outline-level="4"><text:bookmark-start text:name="__RefHeading___iserv_5"/><text:bookmark-start text:name="iserv"/>IServ<text:bookmark-end text:name="__RefHeading___iserv_5"/><text:bookmark-end text:name="iserv"/></text:h>
      <text:p text:style-name="Text_20_body"><text:a xlink:type="simple" xlink:href="https://wiki.mzclp.de/doku.php?id=iserv:allgemein" text:style-name="Internet_20_link" text:visited-style-name="Visited_20_Internet_20_Link">Allgemein</text:a>
<text:a xlink:type="simple" xlink:href="https://wiki.mzclp.de/doku.php?id=iserv:einsteiger" text:style-name="Internet_20_link" text:visited-style-name="Visited_20_Internet_20_Link">Für Einsteiger</text:a>
<text:a xlink:type="simple" xlink:href="https://wiki.mzclp.de/doku.php?id=iserv:fortgeschrittene" text:style-name="Internet_20_link" text:visited-style-name="Visited_20_Internet_20_Link">Für Fortgeschrittene</text:a>
<text:a xlink:type="simple" xlink:href="https://wiki.mzclp.de/doku.php?id=iserv:profis" text:style-name="Internet_20_link" text:visited-style-name="Visited_20_Internet_20_Link">Für Profis</text:a>
<text:a xlink:type="simple" xlink:href="https://wiki.mzclp.de/doku.php?id=iserv:admins" text:style-name="Internet_20_link" text:visited-style-name="Visited_20_Internet_20_Link">Für Administratoren</text:a></text:p>
      <text:h text:style-name="Heading_20_3" text:outline-level="3"><text:bookmark-start text:name="__RefHeading___administration_6"/><text:bookmark-start text:name="administration"/>Administration<text:bookmark-end text:name="__RefHeading___administration_6"/><text:bookmark-end text:name="administ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1:02</meta:creation-date>
    <dc:creator>Generated</dc:creator>
    <dc:date>2026-08-25T06::11:02</dc:date>
    <dc:language>en-US</dc:language>
    <meta:editing-cycles>1</meta:editing-cycles>
    <meta:editing-duration>PT0S</meta:editing-duration>
    <dc:title>wiki:sidebar</dc:title>
  </office:meta>
</office:document-meta>
</file>