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66b202694e240083a85e4ac2c7a8b5.png"/>
  <manifest:file-entry manifest:media-type="image/png" manifest:full-path="Pictures/714e5cf62d0ce465515f70a2157211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iteboard:workflowstifte"/><text:bookmark-start text:name="__RefHeading___automatikstifte_text-_und_formumwandlung_1"/><text:bookmark-start text:name="automatikstifte_text-_und_formumwandlung"/>Automatikstifte (Text- und Formumwandlung)<text:bookmark-end text:name="__RefHeading___automatikstifte_text-_und_formumwandlung_1"/><text:bookmark-end text:name="automatikstifte_text-_und_formumwandlung"/></text:h>
      <text:p text:style-name="Text_20_body">Die Automatikstifte „Textstift“ und „Formsensitiver Stift“ sind auch über das Stiftemenu zugänglich.</text:p>
      <text:p text:style-name="Text_20_body"><draw:frame draw:style-name="mediacenter" draw:name="0" text:anchor-type="paragraph" draw:z-index="0" svg:width="15.875cm" svg:height="10.902552204176cm"><draw:image xlink:href="Pictures/0e66b202694e240083a85e4ac2c7a8b5.png" xlink:type="simple" xlink:show="embed" xlink:actuate="onLoad"/></draw:frame></text:p>
      <text:h text:style-name="Heading_20_3" text:outline-level="3"><text:bookmark-start text:name="__RefHeading___der_textstift_2"/><text:bookmark-start text:name="der_textstift"/>Der Textstift<text:bookmark-end text:name="__RefHeading___der_textstift_2"/><text:bookmark-end text:name="der_textstift"/></text:h>
      <text:p text:style-name="Text_20_body">Alles was Sie mit dem Textstift handschriftlich schreiben, wird automatisch in editierbaren Text umgewandelt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4" text:outline-level="4"><text:bookmark-start text:name="__RefHeading___tipp_3"/><text:bookmark-start text:name="tipp"/>Tipp<text:bookmark-end text:name="__RefHeading___tipp_3"/><text:bookmark-end text:name="tipp"/></text:h><text:p text:style-name="Text_20_body">Sie können auch Handschrift, die Sie mit dem normalen Stift geschrieben haben, nachträglich in Text umwandeln.</text:p></table:table-cell></table:table-row></table:table></draw:text-box></draw:frame></text:p>
      <text:p text:style-name="Text_20_body">Klicken Sie dazu mit der Maus auf die Handschrift, öffnen Sie das Kontextmenu durch einen Klick auf den kleinen Pfeil oben rechts am Objekt und wählen Sie die entsprechende Option.</text:p>
      <text:p text:style-name="Text_20_body"><draw:frame draw:style-name="mediacenter" draw:name="1" text:anchor-type="paragraph" draw:z-index="1" svg:width="15.875cm" svg:height="12.178082191781cm"><draw:image xlink:href="Pictures/714e5cf62d0ce465515f70a215721137.png" xlink:type="simple" xlink:show="embed" xlink:actuate="onLoad"/></draw:frame></text:p>
      <text:h text:style-name="Heading_20_3" text:outline-level="3"><text:bookmark-start text:name="__RefHeading___der_formsensitive_stift_4"/><text:bookmark-start text:name="der_formsensitive_stift"/>Der formsensitive Stift<text:bookmark-end text:name="__RefHeading___der_formsensitive_stift_4"/><text:bookmark-end text:name="der_formsensitive_stift"/></text:h>
      <text:p text:style-name="Text_20_body">Alle Formen (z.B. Kreis, Dreieck), die Sie mit dem formsensitiven Stift handschriftlich zeichnen, wird in eine symmetrische, skalierbare Form umgewande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5::08:58</meta:creation-date>
    <dc:creator>Generated</dc:creator>
    <dc:date>2026-08-25T05::08:58</dc:date>
    <dc:language>en-US</dc:language>
    <meta:editing-cycles>1</meta:editing-cycles>
    <meta:editing-duration>PT0S</meta:editing-duration>
    <dc:title>whiteboard:workflowstifte</dc:title>
  </office:meta>
</office:document-meta>
</file>