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hiteboard:unterrichtssituationen"/><text:bookmark-start text:name="__RefHeading___klassische_unterrichtssituationen_1"/><text:bookmark-start text:name="klassische_unterrichtssituationen"/>Klassische Unterrichtssituationen<text:bookmark-end text:name="__RefHeading___klassische_unterrichtssituationen_1"/><text:bookmark-end text:name="klassische_unterrichtssituationen"/></text:h>
      <text:p text:style-name="Text_20_body">In dieser Rubrik finden Sie Tutorials, um klassische Szenarien wie sie von der Kreidetafel her bekannt sind, mit der SMART-Notebook-Software nachzustellen. Nach anfänglicher Umstellung und Eingewöhnung sollten auch Vorteile sichtbar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09:50</meta:creation-date>
    <dc:creator>Generated</dc:creator>
    <dc:date>2026-08-25T05::09:50</dc:date>
    <dc:language>en-US</dc:language>
    <meta:editing-cycles>1</meta:editing-cycles>
    <meta:editing-duration>PT0S</meta:editing-duration>
    <dc:title>whiteboard:unterrichtssituationen</dc:title>
  </office:meta>
</office:document-meta>
</file>