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c0f85503f035635a111c0bc0ee7316.png"/>
  <manifest:file-entry manifest:media-type="image/png" manifest:full-path="Pictures/10314c5a98226868db19709e433047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iteboard:tafelbildtabelle"/><text:bookmark-start text:name="__RefHeading___ein_tafelbild_mit_tabelle_gestalten_1"/><text:bookmark-start text:name="ein_tafelbild_mit_tabelle_gestalten"/>Ein Tafelbild mit Tabelle gestalten<text:bookmark-end text:name="__RefHeading___ein_tafelbild_mit_tabelle_gestalten_1"/><text:bookmark-end text:name="ein_tafelbild_mit_tabelle_gestalten"/></text:h>
      <text:p text:style-name="Text_20_body">Viele Tafelbilder haben in ihrer Grundstruktur einen tabellarischen Aufbau. Mit dem Tabellenwerkzeug der SMART-Notebooksoftware lassen sich Tabellen leicht und schneller als an einer Kreidetafel erstellen. Jede Zelle kann als Ankerpunkt für beliebigen Objekte (Texte, Grafiken, Formeln, Aktivitäten etc.) dienen.</text:p>
      <text:p text:style-name="Text_20_body">Das Tabellenwerkzeug hat in der Werkzeugleiste ein eigenes Symbol:
<draw:frame draw:style-name="mediacenter" draw:name="0" text:anchor-type="paragraph" draw:z-index="0" svg:width="15.875cm" svg:height="10.798223350254cm"><draw:image xlink:href="Pictures/a9c0f85503f035635a111c0bc0ee7316.png" xlink:type="simple" xlink:show="embed" xlink:actuate="onLoad"/></draw:frame></text:p>
      <text:p text:style-name="Text_20_body">Mit der Maus oder dem Finger kann der Aufbau der Tabelle (Zeilen- und Spaltenanzahl) bestimmt werden.
<draw:frame draw:style-name="mediacenter" draw:name="1" text:anchor-type="paragraph" draw:z-index="1" svg:width="10.583333333333cm" svg:height="13.188461538462cm"><draw:image xlink:href="Pictures/10314c5a98226868db19709e433047c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9::04:25</meta:creation-date>
    <dc:creator>Generated</dc:creator>
    <dc:date>2026-09-16T09::04:25</dc:date>
    <dc:language>en-US</dc:language>
    <meta:editing-cycles>1</meta:editing-cycles>
    <meta:editing-duration>PT0S</meta:editing-duration>
    <dc:title>whiteboard:tafelbildtabelle</dc:title>
  </office:meta>
</office:document-meta>
</file>