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d4a01b3bb896e071553e13774f376d.png"/>
  <manifest:file-entry manifest:media-type="image/png" manifest:full-path="Pictures/850635ef825e053c3323bcef52b5fd51.png"/>
  <manifest:file-entry manifest:media-type="image/png" manifest:full-path="Pictures/0e66b202694e240083a85e4ac2c7a8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iteboard:stiftfunktionen"/><text:bookmark-start text:name="__RefHeading___stiftfunktionen_1"/><text:bookmark-start text:name="stiftfunktionen"/>Stiftfunktionen<text:bookmark-end text:name="__RefHeading___stiftfunktionen_1"/><text:bookmark-end text:name="stiftfunktionen"/></text:h>
      <text:p text:style-name="Text_20_body">Die Stifte in der SMART-Notebooksoftware ahmen die Funktion von Kreide an einer Kreidetafel nach. Allerdings gibt es auch zusätzliche Funktionen, die sich an der grünen Tafel nur aufwändig realisieren lassen. Über Sinn und Unsinn dieser Funktionen lässt sich streiten. Das Stiftemenu erreichen Sie entweder über eine Schaltfläche in der Software, oder indem Sie einfach einen Stift aus der Ablage nehmen.</text:p>
      <text:p text:style-name="Text_20_body"><draw:frame draw:style-name="mediacenter" draw:name="0" text:anchor-type="paragraph" draw:z-index="0" svg:width="15.875cm" svg:height="10.846387283237cm"><draw:image xlink:href="Pictures/13d4a01b3bb896e071553e13774f376d.png" xlink:type="simple" xlink:show="embed" xlink:actuate="onLoad"/></draw:frame></text:p>
      <text:p text:style-name="Text_20_body">In beiden Fällen öffnen sich weitere Schaltflächen.</text:p>
      <text:p text:style-name="Text_20_body"><draw:frame draw:style-name="mediacenter" draw:name="1" text:anchor-type="paragraph" draw:z-index="1" svg:width="15.875cm" svg:height="10.963499420626cm"><draw:image xlink:href="Pictures/850635ef825e053c3323bcef52b5fd51.png" xlink:type="simple" xlink:show="embed" xlink:actuate="onLoad"/></draw:frame></text:p>
      <text:p text:style-name="Text_20_body">Mit diesen können Sie Farbe, Linienstil und Stiftdicke auswäh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aufgabe_2"/><text:bookmark-start text:name="aufgabe"/>Aufgabe<text:bookmark-end text:name="__RefHeading___aufgabe_2"/><text:bookmark-end text:name="aufgabe"/></text:h><text:list text:style-name="Numbering_20_1" text:continue-numbering="false"><text:list-item><text:p text:style-name="LastListParagraph_Numbering_20_1_Content_First"> Experimentieren Sie mit Farbe, Dicke und Linienstil. Nutzen Sie dafür sowohl die Stifte in der Ablage als auch die Schaltflächen in der Software.</text:p></text:list-item></text:list></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tipp_3"/><text:bookmark-start text:name="tipp"/>Tipp<text:bookmark-end text:name="__RefHeading___tipp_3"/><text:bookmark-end text:name="tipp"/></text:h><text:p text:style-name="Text_20_body">Bei der Stiftablage gilt: <text:span text:style-name="Strong_20_Emphasis">Die letzte Funktion gewinnt</text:span>. Nehmen Sie etwa zusätzlich zum Stift den Schwamm aus der Ablage, so ist die Funktion „Wischen“ ausgewählt. Nehmen Sie erst den roten und dann den grünen Stift in die Hand, schreiben beide Stifte danach grün.</text:p></table:table-cell></table:table-row></table:table></draw:text-box></draw:frame></text:p>
      <text:h text:style-name="Heading_20_3" text:outline-level="3"><text:bookmark-start text:name="__RefHeading___verschiedene_stiftarten_4"/><text:bookmark-start text:name="verschiedene_stiftarten"/>Verschiedene Stiftarten<text:bookmark-end text:name="__RefHeading___verschiedene_stiftarten_4"/><text:bookmark-end text:name="verschiedene_stiftarten"/></text:h>
      <text:p text:style-name="Text_20_body">Der Standardstift ist in seiner Funktion am ehesten mit bunter Kreide zu vergleichen. Sie können in der Software jedoch weitere Stifte mit anderen Funktionen auswählen.</text:p>
      <text:p text:style-name="Text_20_body"><draw:frame draw:style-name="mediacenter" draw:name="2" text:anchor-type="paragraph" draw:z-index="2" svg:width="15.875cm" svg:height="10.902552204176cm"><draw:image xlink:href="Pictures/0e66b202694e240083a85e4ac2c7a8b5.png" xlink:type="simple" xlink:show="embed" xlink:actuate="onLoad"/></draw:frame></text:p>
      <text:h text:style-name="Heading_20_4" text:outline-level="4"><text:bookmark-start text:name="__RefHeading___der_kalligraphiestift_5"/><text:bookmark-start text:name="der_kalligraphiestift"/>Der Kalligraphiestift<text:bookmark-end text:name="__RefHeading___der_kalligraphiestift_5"/><text:bookmark-end text:name="der_kalligraphiestif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2:23</meta:creation-date>
    <dc:creator>Generated</dc:creator>
    <dc:date>2026-08-25T06::12:23</dc:date>
    <dc:language>en-US</dc:language>
    <meta:editing-cycles>1</meta:editing-cycles>
    <meta:editing-duration>PT0S</meta:editing-duration>
    <dc:title>whiteboard:stiftfunktionen</dc:title>
  </office:meta>
</office:document-meta>
</file>