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ba6c53d0995979ac8ea223bf58a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hiteboard:qrcodes"/><text:bookmark-start text:name="__RefHeading___qr-codes_erstellen_1"/><text:bookmark-start text:name="qr-codes_erstellen"/>QR-Codes erstellen<text:bookmark-end text:name="__RefHeading___qr-codes_erstellen_1"/><text:bookmark-end text:name="qr-codes_erstellen"/></text:h>
      <text:p text:style-name="Text_20_body">QR-Codes sind vergleichbar mit Barcodes an Waren im Supermarkt: Ein spezielles Lesegerät (Barcodescanner) erkennt die Ware an der Kasse und bucht automatisch den korrekten Preis. QR-Codes können jedoch wesentlich mehr als Barcodes und jede Foto-App eines Tablets oder Handys kann als Scanner dienen. Hier einmal ein Beispiel:
<draw:frame draw:style-name="mediacenter" draw:name="0" text:anchor-type="paragraph" draw:z-index="0" svg:width="7.9375cm" style:rel-width="100%" svg:height="7.9375cm" style:rel-height="scale"><draw:image xlink:href="Pictures/64ba6c53d0995979ac8ea223bf58a033.png" xlink:type="simple" xlink:show="embed" xlink:actuate="onLoad"/></draw:frame>
Halten Sie Ihr Handy vor dieses Bild und Sie haben direkt die Möglichkeit, die dahinterliegende Webseite anzusurfen (hier: <text:a xlink:type="simple" xlink:href="https://www.mzclp.de" text:style-name="Internet_20_link" text:visited-style-name="Visited_20_Internet_20_Link">https://www.mzclp.de</text:a> )</text:p>
      <text:h text:style-name="Heading_20_4" text:outline-level="4"><text:bookmark-start text:name="__RefHeading___videotutorial_zur_erstellung_von_qr-codes_2"/><text:bookmark-start text:name="videotutorial_zur_erstellung_von_qr-codes"/>Videotutorial zur Erstellung von QR-Codes<text:bookmark-end text:name="__RefHeading___videotutorial_zur_erstellung_von_qr-codes_2"/><text:bookmark-end text:name="videotutorial_zur_erstellung_von_qr-codes"/></text:h>
      <text:p text:style-name="Text_20_body">Schauen Sie sich <text:a xlink:type="simple" xlink:href="https://www.youtube.com/watch?v=5i2-77p5VhY" text:style-name="Internet_20_link" text:visited-style-name="Visited_20_Internet_20_Link">dieses Videotutorial</text:a> an - überspringen Sie bitte Passagen, die Sie für sich für unwichtig erachten (der relevante Content beginnt z.B. erst ab Zeitindex 1:40s)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4" text:outline-level="4"><text:bookmark-start text:name="__RefHeading___aufgaben_3"/><text:bookmark-start text:name="aufgaben"/>Aufgaben<text:bookmark-end text:name="__RefHeading___aufgaben_3"/><text:bookmark-end text:name="aufgaben"/></text:h><text:list text:style-name="Numbering_20_1" text:continue-numbering="false"><text:list-item><text:p text:style-name="Numbering_20_1_Content_First"> Erstellen Sie einen QR-Code zu einem beliebigen Wikipedia-Artikel</text:p></text:list-item><text:list-item><text:p text:style-name="Numbering_20_1_Content"> Fügen Sie diesen Code als Grafik in eine SMART-Notebookdokument ein.</text:p></text:list-item><text:list-item><text:p text:style-name="Numbering_20_1_Content_Last"> Prüfen Sie, ob eine zweite Person den Wikipediaartikel anhand Ihres SMART-Notebookdokuments aufrufen kann.</text:p></text:list-item></text:list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30:33</meta:creation-date>
    <dc:creator>Generated</dc:creator>
    <dc:date>2026-08-25T07::30:33</dc:date>
    <dc:language>en-US</dc:language>
    <meta:editing-cycles>1</meta:editing-cycles>
    <meta:editing-duration>PT0S</meta:editing-duration>
    <dc:title>whiteboard:qrcodes</dc:title>
  </office:meta>
</office:document-meta>
</file>