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66b202694e240083a85e4ac2c7a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kuenstlerischestifte"/><text:bookmark-start text:name="__RefHeading___kreative_stiftfunktionen_1"/><text:bookmark-start text:name="kreative_stiftfunktionen"/>Kreative Stiftfunktionen<text:bookmark-end text:name="__RefHeading___kreative_stiftfunktionen_1"/><text:bookmark-end text:name="kreative_stiftfunktionen"/></text:h>
      <text:p text:style-name="Text_20_body">Der Standardstift ist in seiner Funktion am ehesten mit bunter Kreide zu vergleichen. Sie können in der Software jedoch weitere Stifte mit anderen Funktionen auswählen.</text:p>
      <text:p text:style-name="Text_20_body"><draw:frame draw:style-name="mediacenter" draw:name="0" text:anchor-type="paragraph" draw:z-index="0" svg:width="15.875cm" svg:height="10.902552204176cm"><draw:image xlink:href="Pictures/0e66b202694e240083a85e4ac2c7a8b5.png" xlink:type="simple" xlink:show="embed" xlink:actuate="onLoad"/></draw:frame></text:p>
      <text:p text:style-name="Text_20_body">Die erste große Funktionsgruppe sind Stifte, die verschiedene optische Effekte anbieten. Sie eignen sich primär für kreatives Arbeiten und dafür, Arbeitsergebnisse optisch ansprechender zu gestalten.</text:p>
      <text:h text:style-name="Heading_20_4" text:outline-level="4"><text:bookmark-start text:name="__RefHeading___der_kalligraphiestift_2"/><text:bookmark-start text:name="der_kalligraphiestift"/>Der Kalligraphiestift<text:bookmark-end text:name="__RefHeading___der_kalligraphiestift_2"/><text:bookmark-end text:name="der_kalligraphiestift"/></text:h>
      <text:p text:style-name="Text_20_body">Das Geschriebene erscheint wie mit einer breiten Feder geschrieben.</text:p>
      <text:h text:style-name="Heading_20_4" text:outline-level="4"><text:bookmark-start text:name="__RefHeading___der_buntstift_3"/><text:bookmark-start text:name="der_buntstift"/>Der Buntstift<text:bookmark-end text:name="__RefHeading___der_buntstift_3"/><text:bookmark-end text:name="der_buntstift"/></text:h>
      <text:p text:style-name="Text_20_body">Das Geschriebene erscheint mit einem Buntstifteffekt.</text:p>
      <text:h text:style-name="Heading_20_4" text:outline-level="4"><text:bookmark-start text:name="__RefHeading___der_pinsel_4"/><text:bookmark-start text:name="der_pinsel"/>Der Pinsel<text:bookmark-end text:name="__RefHeading___der_pinsel_4"/><text:bookmark-end text:name="der_pinsel"/></text:h>
      <text:p text:style-name="Text_20_body">Das Geschriebene erscheint wie mit einem Pinsel gemalt.</text:p>
      <text:p text:style-name="Text_20_body">Die zweite große Funktionsgruppe erweitert die SMART-Notebooksoftware um Funktionen, die an der klassischen Kreidetafel nicht so ohne Weiteres möglich sind.</text:p>
      <text:h text:style-name="Heading_20_4" text:outline-level="4"><text:bookmark-start text:name="__RefHeading___der_textmarker_5"/><text:bookmark-start text:name="der_textmarker"/>Der Textmarker<text:bookmark-end text:name="__RefHeading___der_textmarker_5"/><text:bookmark-end text:name="der_textmarker"/></text:h>
      <text:p text:style-name="Text_20_body">Der Textmarker funktioniert wie der analoge Textmarker: Sie können in verschiedenen Farben Inhalte hervorheben. Diese werden dabei nur gekennzeichnet und nicht übermal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ufgabe_6"/><text:bookmark-start text:name="aufgabe"/>Aufgabe<text:bookmark-end text:name="__RefHeading___aufgabe_6"/><text:bookmark-end text:name="aufgabe"/></text:h><text:list text:style-name="Numbering_20_1" text:continue-numbering="false"><text:list-item><text:p text:style-name="Numbering_20_1_Content_First"> Schreiben Sie einen kleinen Text, z.B. eine Gedichtstrophe. Markieren Sie diesen mit verschiedenen Farben und dem Textmarker.</text:p></text:list-item><text:list-item><text:p text:style-name="Numbering_20_1_Content_Last"> Fügen Sie ein Bild oder einen Text aus einer externen Quelle hinzu. Markieren Sie diese Elemente mit verschiedenen Farben und ggf. dem Textmarker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06:42</meta:creation-date>
    <dc:creator>Generated</dc:creator>
    <dc:date>2026-09-16T09::06:42</dc:date>
    <dc:language>en-US</dc:language>
    <meta:editing-cycles>1</meta:editing-cycles>
    <meta:editing-duration>PT0S</meta:editing-duration>
    <dc:title>whiteboard:kuenstlerischestifte</dc:title>
  </office:meta>
</office:document-meta>
</file>