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5ddbc4f944f3193cf40ae5fb38fc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iteboard:gallerie"/><text:bookmark-start text:name="__RefHeading___ressourcen_aus_der_mitgelieferten_galerie_einbinden_z.b._lineaturen_1"/><text:bookmark-start text:name="ressourcen_aus_der_mitgelieferten_galerie_einbinden_z.b._lineaturen"/>Ressourcen aus der mitgelieferten Galerie einbinden (z.B. Lineaturen)<text:bookmark-end text:name="__RefHeading___ressourcen_aus_der_mitgelieferten_galerie_einbinden_z.b._lineaturen_1"/><text:bookmark-end text:name="ressourcen_aus_der_mitgelieferten_galerie_einbinden_z.b._lineaturen"/></text:h>
      <text:p text:style-name="Text_20_body">In der Regel ist die SMART-Notebooksoftware zusammen mit den sogenannten „Gallerie Essentials“ installiert. Dieses Paket umfasst eine Vielzahl an Ressourcen wie Bildern, Unterrichtsaktivitäten, 3d-Modell usw.. Zugriff erhält man über die Werkzeugleiste:</text:p>
      <text:p text:style-name="Text_20_body"><draw:frame draw:style-name="mediacenter" draw:name="0" text:anchor-type="paragraph" draw:z-index="0" svg:width="15.875cm" svg:height="11.82719123506cm"><draw:image xlink:href="Pictures/885ddbc4f944f3193cf40ae5fb38fc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09:54</meta:creation-date>
    <dc:creator>Generated</dc:creator>
    <dc:date>2026-08-25T05::09:54</dc:date>
    <dc:language>en-US</dc:language>
    <meta:editing-cycles>1</meta:editing-cycles>
    <meta:editing-duration>PT0S</meta:editing-duration>
    <dc:title>whiteboard:gallerie</dc:title>
  </office:meta>
</office:document-meta>
</file>