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0096d27bdb7c708c32d187156b56bc2.png"/>
  <manifest:file-entry manifest:media-type="image/png" manifest:full-path="Pictures/10e7a95b4fe1b69d28e3447b56e49a32.png"/>
  <manifest:file-entry manifest:media-type="image/png" manifest:full-path="Pictures/930f0b989d6a83b7cac68f311d28b0c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whiteboard:externemedien"/><text:bookmark-start text:name="__RefHeading___externe_medien_in_smart-notebook_einbinden_1"/><text:bookmark-start text:name="externe_medien_in_smart-notebook_einbinden"/>Externe Medien in SMART-Notebook einbinden<text:bookmark-end text:name="__RefHeading___externe_medien_in_smart-notebook_einbinden_1"/><text:bookmark-end text:name="externe_medien_in_smart-notebook_einbinden"/></text:h>
      <text:p text:style-name="Text_20_body">Um Unterricht multimedial zu gestalten, können Anhänge zu einem SMART-Notebookdokument hinzugefügt werden. So lassen sich Videos, Webseiten aber auch Dateien aus dem Internet direkt aus der Oberfläche der Software heraus bequem aufrufen. </text:p>
      <text:p text:style-name="Text_20_body">Klicken Sie dazu auf das Büroklammersymbol auf der linken Seite und dann auf die Schaltfläche „einfügen“</text:p>
      <text:p text:style-name="Text_20_body"><draw:frame draw:style-name="mediacenter" draw:name="0" text:anchor-type="paragraph" draw:z-index="0" svg:width="15.875cm" svg:height="11.864029255319cm"><draw:image xlink:href="Pictures/50096d27bdb7c708c32d187156b56bc2.png" xlink:type="simple" xlink:show="embed" xlink:actuate="onLoad"/></draw:frame></text:p>
      <text:p text:style-name="Text_20_body">Nutzen Sie als Typ „Hyperlink einfügen“
<draw:frame draw:style-name="mediacenter" draw:name="1" text:anchor-type="paragraph" draw:z-index="1" svg:width="15.875cm" svg:height="12.024393605292cm"><draw:image xlink:href="Pictures/10e7a95b4fe1b69d28e3447b56e49a32.png" xlink:type="simple" xlink:show="embed" xlink:actuate="onLoad"/></draw:fra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hinweis_2"/><text:bookmark-start text:name="hinweis"/>Hinweis<text:bookmark-end text:name="__RefHeading___hinweis_2"/><text:bookmark-end text:name="hinweis"/></text:h><text:p text:style-name="Text_20_body">Wenn Sie Ihre SMART-Notebookdatei zu Hause vorbereiten, können Sie nicht die Optionen „Kopie der Datei einfügen“ oder „Dateiverknüpfung einfügen“ verwenden, weil sich die Verlinkung dann immer auf Ihren eigenen Rechner bezieht. Rufen Sie die Datei in der Schule über den Rechner des SMARTBoards auf, zeigen diese Links ins Leere und Sie erhalten eine Fehlermeldung.</text:p></table:table-cell></table:table-row></table:table></draw:text-box></draw:frame></text:p>
      <text:p text:style-name="Text_20_body">Tragen Sie nun die Webadresse (Hyperlink) und einen Anzeigenamen ein.</text:p>
      <text:p text:style-name="Text_20_body"><draw:frame draw:style-name="mediacenter" draw:name="2" text:anchor-type="paragraph" draw:z-index="2" svg:width="15.875cm" svg:height="10.853128621089cm"><draw:image xlink:href="Pictures/930f0b989d6a83b7cac68f311d28b0c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5::09:59</meta:creation-date>
    <dc:creator>Generated</dc:creator>
    <dc:date>2026-08-25T05::09:59</dc:date>
    <dc:language>en-US</dc:language>
    <meta:editing-cycles>1</meta:editing-cycles>
    <meta:editing-duration>PT0S</meta:editing-duration>
    <dc:title>whiteboard:externemedien</dc:title>
  </office:meta>
</office:document-meta>
</file>