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e5ecb6cb02dc3e7b4d9875f4865937.png"/>
  <manifest:file-entry manifest:media-type="image/png" manifest:full-path="Pictures/b27b3f467b44afb83479d704f193affb.png"/>
  <manifest:file-entry manifest:media-type="image/png" manifest:full-path="Pictures/26bb0b258000eb9284de1451ea2b1966.png"/>
  <manifest:file-entry manifest:media-type="image/png" manifest:full-path="Pictures/1d1a20b086f3d754eb09218f7564ef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iteboard:dateieneinfuegen"/><text:bookmark-start text:name="__RefHeading___vorbereitunggrafiken_und_texte_einfuegen_1"/><text:bookmark-start text:name="vorbereitunggrafiken_und_texte_einfuegen"/>Vorbereitung: Grafiken und Texte einfügen<text:bookmark-end text:name="__RefHeading___vorbereitunggrafiken_und_texte_einfuegen_1"/><text:bookmark-end text:name="vorbereitunggrafiken_und_texte_einfuegen"/></text:h>
      <text:h text:style-name="Heading_20_3" text:outline-level="3"><text:bookmark-start text:name="__RefHeading___grafiken_einfuegen_2"/><text:bookmark-start text:name="grafiken_einfuegen"/>Grafiken einfügen<text:bookmark-end text:name="__RefHeading___grafiken_einfuegen_2"/><text:bookmark-end text:name="grafiken_einfuegen"/></text:h>
      <text:p text:style-name="Text_20_body">Über das Menu „Einfügen“ können Sie z.B. auf Ihrem Gerät gespeicherte Bilder in die SMART-Notebooksoftware integrieren.
<draw:frame draw:style-name="mediacenter" draw:name="0" text:anchor-type="paragraph" draw:z-index="0" svg:width="15.875cm" svg:height="10.884135730858cm"><draw:image xlink:href="Pictures/87e5ecb6cb02dc3e7b4d9875f4865937.png" xlink:type="simple" xlink:show="embed" xlink:actuate="onLoad"/></draw:frame></text:p>
      <text:p text:style-name="Text_20_body">So könnte das Ergebnis aussehen:
<draw:frame draw:style-name="mediacenter" draw:name="1" text:anchor-type="paragraph" draw:z-index="1" svg:width="15.875cm" svg:height="10.857987312572cm"><draw:image xlink:href="Pictures/b27b3f467b44afb83479d704f193affb.png" xlink:type="simple" xlink:show="embed" xlink:actuate="onLoad"/></draw:frame></text:p>
      <text:h text:style-name="Heading_20_3" text:outline-level="3"><text:bookmark-start text:name="__RefHeading___texte_einfuegen_3"/><text:bookmark-start text:name="texte_einfuegen"/>Texte einfügen<text:bookmark-end text:name="__RefHeading___texte_einfuegen_3"/><text:bookmark-end text:name="texte_einfuegen"/></text:h>
      <text:p text:style-name="Text_20_body">Über das Textwerkzeug können Sie Textfelder hinzufügen und später z.B. per STRG-C und STRG-V aus einer anderen Anwendung heraus füllen.</text:p>
      <text:p text:style-name="Text_20_body"><draw:frame draw:style-name="mediacenter" draw:name="2" text:anchor-type="paragraph" draw:z-index="2" svg:width="15.875cm" svg:height="10.877314814815cm"><draw:image xlink:href="Pictures/26bb0b258000eb9284de1451ea2b1966.png" xlink:type="simple" xlink:show="embed" xlink:actuate="onLoad"/></draw:frame></text:p>
      <text:p text:style-name="Text_20_body">Wenn das Textwerkzeug aktiv ist, können Sie mit der Maus ein Textfeld erstellen.</text:p>
      <text:p text:style-name="Text_20_body"><draw:frame draw:style-name="mediacenter" draw:name="3" text:anchor-type="paragraph" draw:z-index="3" svg:width="15.875cm" svg:height="10.858940972222cm"><draw:image xlink:href="Pictures/1d1a20b086f3d754eb09218f7564ef9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9::05:54</meta:creation-date>
    <dc:creator>Generated</dc:creator>
    <dc:date>2026-09-16T09::05:54</dc:date>
    <dc:language>en-US</dc:language>
    <meta:editing-cycles>1</meta:editing-cycles>
    <meta:editing-duration>PT0S</meta:editing-duration>
    <dc:title>whiteboard:dateieneinfuegen</dc:title>
  </office:meta>
</office:document-meta>
</file>