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17c29bea0c27e97d8d53bfc6d45a7a.png"/>
  <manifest:file-entry manifest:media-type="image/png" manifest:full-path="Pictures/5f5e6548b90e17599b93150b774483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tools:hackmd"/><text:bookmark-start text:name="__RefHeading___hackmd_1"/><text:bookmark-start text:name="hackmd"/>HackMD<text:bookmark-end text:name="__RefHeading___hackmd_1"/><text:bookmark-end text:name="hackmd"/></text:h>
      <text:p text:style-name="Text_20_body"><text:a xlink:type="simple" xlink:href="https://www.hackmd.io" text:style-name="Internet_20_link" text:visited-style-name="Visited_20_Internet_20_Link">HackMD</text:a> ist von der Grundfunktion einem <text:a xlink:type="simple" xlink:href="https://wiki.mzclp.de/doku.php?id=webtools:etherpad" text:style-name="Internet_20_link" text:visited-style-name="Visited_20_Internet_20_Link">Etherpad</text:a> sehr ähnlich. Es bietet aber wesentlich mehr Formatierungsmöglichkeiten. Zudem lassen sich im Gegensatz zu Etherpad Arbeitsergebnisse „einfrieren“. HackMD bedient sich <text:a xlink:type="simple" xlink:href="https://de.wikipedia.org/wiki/Markdown" text:style-name="Internet_20_link" text:visited-style-name="Visited_20_Internet_20_Link">MarkDown</text:a> als Eingabeformat. In dem <text:a xlink:type="simple" xlink:href="https://de.wikipedia.org/wiki/Markdown#Auszeichnungsbeispiele:Wikipediaartikel" text:style-name="Internet_20_link" text:visited-style-name="Visited_20_Internet_20_Link">https://de.wikipedia.org/wiki/Markdown#Auszeichnungsbeispiele:Wikipediaartikel</text:a> werden einfache Formatierungsmöglichkeiten in einer Tabelle beschreiben. Der „Quelltext“ des MarkDown-Dokumentes kann mit <text:a xlink:type="simple" xlink:href="https://pandoc.org/try/" text:style-name="Internet_20_link" text:visited-style-name="Visited_20_Internet_20_Link">weiteren Tools</text:a> zu anderen Formaten konvertiert werden - auch online im Browser.</text:p>
      <text:p text:style-name="Text_20_body">Unter diesem Einführungstext finden Sie ein Beispieldokument. Sie müssen auf das Stiftsymbol klicken, um die Bearbeitung zu ermöglich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achtung_ipad-_iphone-benutzer_2"/><text:bookmark-start text:name="achtung_ipad-_iphone-benutzer"/>Achtung iPad- / iPhone-Benutzer!<text:bookmark-end text:name="__RefHeading___achtung_ipad-_iphone-benutzer_2"/><text:bookmark-end text:name="achtung_ipad-_iphone-benutzer"/></text:h><text:p text:style-name="Text_20_body">Bitte nutzen Sie diesen Direktlink zum Aufruf des HackMD-Dokuments: <text:a xlink:type="simple" xlink:href="https://hackmd.io/@qrZ6-y0GRZugSeLRMytkBg/H1fyb-x3r/edit" text:style-name="Internet_20_link" text:visited-style-name="Visited_20_Internet_20_Link">zum HackMD-Dokuments</text:a>. Der Safaribrowser auf iOS unterbindet offenbar Aufruf und Eingaben bei per <text:a xlink:type="simple" xlink:href="https://de.wikipedia.org/wiki/Inlineframe:iframe" text:style-name="Internet_20_link" text:visited-style-name="Visited_20_Internet_20_Link">iframe</text:a> eingebetteten externen Ressourcen.</text:p></table:table-cell></table:table-row></table:table></draw:text-box></draw:frame></text:p>
      <text:p text:style-name="Text_20_body">HackMD eignet sich genau wie Etherpad für:</text:p>
      <text:list text:style-name="List_20_1" text:continue-numbering="false">
        <text:list-item>
          <text:p text:style-name="List_20_1_Content_First"> … Stoffsammlungen</text:p>
        </text:list-item>
        <text:list-item>
          <text:p text:style-name="List_20_1_Content"> … gemeinsame Protokolle</text:p>
        </text:list-item>
        <text:list-item>
          <text:p text:style-name="List_20_1_Content_Last"> … Textüberarbeitungen</text:p>
        </text:list-item>
      </text:list>
      <text:p text:style-name="Text_20_body">HackMD bietet jedoch über MarkDown komplexere Formatierungsmöglichkeiten.</text:p>
      <text:h text:style-name="Heading_20_3" text:outline-level="3"><text:bookmark-start text:name="__RefHeading___anmelden_bei_hackmd_3"/><text:bookmark-start text:name="anmelden_bei_hackmd"/>Anmelden bei HackMD<text:bookmark-end text:name="__RefHeading___anmelden_bei_hackmd_3"/><text:bookmark-end text:name="anmelden_bei_hackmd"/></text:h>
      <text:p text:style-name="Text_20_body">Im Gegensatz zu Ihren Schüler*innen benötigen Sie einen Account bei HackMD, um Dokumente zu erstellen und anderen zur Verfügung stellen zu können. Geben Sie dazu einfach Ihre E-Mailadresse in das Formular auf <text:a xlink:type="simple" xlink:href="https://www.hackmd.io" text:style-name="Internet_20_link" text:visited-style-name="Visited_20_Internet_20_Link">hackmd.io</text:a> ein:</text:p>
      <text:p text:style-name="Text_20_body"><draw:frame draw:style-name="mediacenter" draw:name="0" text:anchor-type="paragraph" draw:z-index="0" svg:width="15.875cm" svg:height="4.1000689338235cm"><draw:image xlink:href="Pictures/8d17c29bea0c27e97d8d53bfc6d45a7a.png" xlink:type="simple" xlink:show="embed" xlink:actuate="onLoad"/></draw:frame></text:p>
      <text:p text:style-name="Text_20_body">Sie erhalten eine E-Mail mit Anweisungen zum Setzen eines Passwort.</text:p>
      <text:h text:style-name="Heading_20_3" text:outline-level="3"><text:bookmark-start text:name="__RefHeading___ein_dokument_erstellen_4"/><text:bookmark-start text:name="ein_dokument_erstellen"/>Ein Dokument erstellen<text:bookmark-end text:name="__RefHeading___ein_dokument_erstellen_4"/><text:bookmark-end text:name="ein_dokument_erstellen"/></text:h>
      <text:p text:style-name="Text_20_body">Loggen Sie sich mit Ihrer E-Mailadresse und Ihrem Passwort ein. Oben links finden Sie den Punkt „New Note“
<draw:frame draw:style-name="mediacenter" draw:name="1" text:anchor-type="paragraph" draw:z-index="1" svg:width="9.2604166666667cm" style:rel-width="100%" svg:height="9.1910502496879cm" style:rel-height="scale"><draw:image xlink:href="Pictures/5f5e6548b90e17599b93150b7744834d.png" xlink:type="simple" xlink:show="embed" xlink:actuate="onLoad"/></draw:frame></text:p>
      <text:h text:style-name="Heading_20_3" text:outline-level="3"><text:bookmark-start text:name="__RefHeading___ein_dokument_freigeben_5"/><text:bookmark-start text:name="ein_dokument_freigeben"/>Ein Dokument freigeben<text:bookmark-end text:name="__RefHeading___ein_dokument_freigeben_5"/><text:bookmark-end text:name="ein_dokument_freige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3::44:07</meta:creation-date>
    <dc:creator>Generated</dc:creator>
    <dc:date>2026-08-21T23::44:07</dc:date>
    <dc:language>en-US</dc:language>
    <meta:editing-cycles>1</meta:editing-cycles>
    <meta:editing-duration>PT0S</meta:editing-duration>
    <dc:title>webtools:hackmd</dc:title>
  </office:meta>
</office:document-meta>
</file>