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3fa37d06446e4a9968f2012be27fcd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ebtools:cryptpad"/><text:bookmark-start text:name="__RefHeading___cryptpad_1"/><text:bookmark-start text:name="cryptpad"/>Cryptpad<text:bookmark-end text:name="__RefHeading___cryptpad_1"/><text:bookmark-end text:name="cryptpad"/></text:h>
      <text:p text:style-name="Text_20_body"><text:a xlink:type="simple" xlink:href="https://www.cryptpad.fr" text:style-name="Internet_20_link" text:visited-style-name="Visited_20_Internet_20_Link">Cryptpad</text:a> ist ein Dienst, der es erlaubt, datenschutzkonform gemeinsam mit Schüler*innen an Inhalten zu arbeiten. Die Inhalte werden dabei verschlüsselt übertragen und sind zudem auch auf dem Server selbst verschlüsselt - d.h. selbst der Serverbetreiber kann nicht auf Eingaben der Schüler*innen zugreifen.</text:p>
      <text:p text:style-name="Text_20_body"><draw:frame draw:style-name="mediacenter" draw:name="0" text:anchor-type="paragraph" draw:z-index="0" svg:width="15.875cm" svg:height="7.4743460764588cm"><draw:image xlink:href="Pictures/43fa37d06446e4a9968f2012be27fcd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18::04:37</meta:creation-date>
    <dc:creator>Generated</dc:creator>
    <dc:date>2026-08-20T18::04:37</dc:date>
    <dc:language>en-US</dc:language>
    <meta:editing-cycles>1</meta:editing-cycles>
    <meta:editing-duration>PT0S</meta:editing-duration>
    <dc:title>webtools:cryptpad</dc:title>
  </office:meta>
</office:document-meta>
</file>