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ebtools:aufgabentexte"/><text:bookmark-start text:name="__RefHeading___aufgaben_zum_bereich_kollaborativ_texte_erstellen_1"/><text:bookmark-start text:name="aufgaben_zum_bereich_kollaborativ_texte_erstellen"/>Aufgaben zum Bereich "kollaborativ Texte erstellen"<text:bookmark-end text:name="__RefHeading___aufgaben_zum_bereich_kollaborativ_texte_erstellen_1"/><text:bookmark-end text:name="aufgaben_zum_bereich_kollaborativ_texte_erstellen"/></text:h>
      <text:list text:style-name="Numbering_20_1" text:continue-numbering="false">
        <text:list-item>
          <text:p text:style-name="Numbering_20_1_Content_First"> Sammeln Sie in einem Etherpad Argumente für oder gegen die Realisierung eines Smartphoneverbotes an Ihrer Schule. 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23::46:55</meta:creation-date>
    <dc:creator>Generated</dc:creator>
    <dc:date>2026-08-21T23::46:55</dc:date>
    <dc:language>en-US</dc:language>
    <meta:editing-cycles>1</meta:editing-cycles>
    <meta:editing-duration>PT0S</meta:editing-duration>
    <dc:title>webtools:aufgabentexte</dc:title>
  </office:meta>
</office:document-meta>
</file>