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unterrichtsrezepte:googledocs"/><text:bookmark-start text:name="__RefHeading___googledocs_1"/><text:bookmark-start text:name="googledocs"/>GoogleDocs<text:bookmark-end text:name="__RefHeading___googledocs_1"/><text:bookmark-end text:name="googledocs"/></text:h>
      <text:p text:style-name="Text_20_body">&lt;WRAP center round tip 95%&gt;</text:p>
      <text:h text:style-name="Heading_20_3" text:outline-level="3"><text:bookmark-start text:name="__RefHeading___allgemeines_2"/><text:bookmark-start text:name="allgemeines"/>Allgemeines<text:bookmark-end text:name="__RefHeading___allgemeines_2"/><text:bookmark-end text:name="allgemeines"/></text:h>
      <text:p text:style-name="Text_20_body"><text:a xlink:type="simple" xlink:href="https://docs.google.com" text:style-name="Internet_20_link" text:visited-style-name="Visited_20_Internet_20_Link">GoogleDocs</text:a> ist eine vollständige Office-Suite, die im Browser läuft und damit geräteübergreifend einsetzbar ist. GoogleDocs bietet gegenüber Etherpad wesentlich mehr Formatierungsoptionen und läuft zudem bei sehr vielen gleichzeitigen Benutzerzugriffen auf das gleiche Dokument sehr stabil. Als Lehrkraft wird für den Zugriff ein Google-Konto benötigt, die Schüler:innen erhalten einen anonymisierten Freigabelink. </text:p>
      <text:p text:style-name="Text_20_body">GoogleDocs sollte dennoch nur <text:span text:style-name="Strong_20_Emphasis">innerhalb der Schule</text:span> und <text:span text:style-name="Strong_20_Emphasis">nur mit schulischen Geräten</text:span> verwendet werden, um jedweden möglichen Datenabfluss zu vermeiden. Dieser fände insbesondere bei der Nutzung mit privaten Android-Handys statt, da diese mit einem Googlekonto verknüpft sind. Die Aufforderung, eine App zu installieren sollte man für die Schüler:innen ablehnen. GoogleDocs benötigt lediglich einen Browser.  </text:p>
      <text:p text:style-name="Text_20_body"><text:span text:style-name="Strong_20_Emphasis">Kurzeinführung für einen ersten Eindruck:</text:span><text:line-break/></text:p>
      <text:p text:style-name="Text_20_body"><text:line-break/>
<text:line-break/>
<text:span text:style-name="Strong_20_Emphasis">Schüler:innen nie per E-Mail zur Mitarbeit einladen!</text:span>
<text:line-break/>
<text:line-break/>
Google versteckt die Möglichkeit einer anonymen Nutzung etwas. Klicken Sie oben rechts auf diese Schaltfläche:
<draw:frame draw:style-name="mediacenter" draw:name="0" text:anchor-type="paragraph" draw:z-index="0" svg:width="" svg:rel-width="100%" svg:height="0cm"><draw:image xlink:href="/var/www/clients/client1/web6/web/data/media/werkzeug/google_anon_01.png" xlink:type="simple" xlink:show="embed" xlink:actuate="onLoad"/></draw:frame></text:p>
      <text:p text:style-name="Text_20_body">Wählen Sie unter „allgemeiner Zugriff“ die Option „Jeder, der über den Link verfügt“.
<draw:frame draw:style-name="mediacenter" draw:name="1" text:anchor-type="paragraph" draw:z-index="1" svg:width="" svg:rel-width="100%" svg:height="0cm"><draw:image xlink:href="/var/www/clients/client1/web6/web/data/media/werkzeug/google_anon_02.png" xlink:type="simple" xlink:show="embed" xlink:actuate="onLoad"/></draw:frame></text:p>
      <text:p text:style-name="Text_20_body">Erteilen Sie je nach Bedarf Rechte für diesen anonymen Link:
<draw:frame draw:style-name="mediacenter" draw:name="2" text:anchor-type="paragraph" draw:z-index="2" svg:width="" svg:rel-width="100%" svg:height="0cm"><draw:image xlink:href="/var/www/clients/client1/web6/web/data/media/werkzeug/google_anon_03.png" xlink:type="simple" xlink:show="embed" xlink:actuate="onLoad"/></draw:frame></text:p>
      <text:p text:style-name="Text_20_body"><text:span text:style-name="Strong_20_Emphasis">Betrachter</text:span> können das Dokument nur lesen - z.B. wenn Sie einfach nur Text bereitstellen wollen. <text:span text:style-name="Strong_20_Emphasis">Kommentatoren</text:span> können den Text annotieren, z.B. für eine virtuelle Schreibkonferenz. <text:span text:style-name="Strong_20_Emphasis">Mitarbeiter</text:span> können das Dokument bearbeiten, z.B. bei Stoffsammlungen oder schriftlichen Arbeitsaufträgen. </text:p>
      <text:p text:style-name="Text_20_body">Über die Schaltfläche „Link kopieren“ erhalten Sie den Link zum Dokument für Ihre Schüler:innen in der Zwischenablage.</text:p>
      <text:p text:style-name="Text_20_body"><text:span text:style-name="Strong_20_Emphasis">Wie kann ich mir selbst helfen?</text:span><text:line-break/>
Sie müssen tatsächlich mit diesem Werkzeug experimentieren.</text:p>
      <text:p text:style-name="Text_20_body"><text:span text:style-name="Strong_20_Emphasis">Wo finde ich GoogleDocs im Netz?</text:span><text:line-break/>
<text:a xlink:type="simple" xlink:href="https://docs.google.com" text:style-name="Internet_20_link" text:visited-style-name="Visited_20_Internet_20_Link">GoogleDocs</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12::08:18</meta:creation-date>
    <dc:creator>Generated</dc:creator>
    <dc:date>2026-08-30T12::08:18</dc:date>
    <dc:language>en-US</dc:language>
    <meta:editing-cycles>1</meta:editing-cycles>
    <meta:editing-duration>PT0S</meta:editing-duration>
    <dc:title>unterrichtsrezepte:googledocs</dc:title>
  </office:meta>
</office:document-meta>
</file>