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nterrichtsrezepte:audiomemos"/><text:bookmark-start text:name="__RefHeading___sprachmemo-apps_1"/><text:bookmark-start text:name="sprachmemo-apps"/>Sprachmemo-Apps<text:bookmark-end text:name="__RefHeading___sprachmemo-apps_1"/><text:bookmark-end text:name="sprachmemo-apps"/></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allgemeines_2"/><text:bookmark-start text:name="allgemeines"/>Allgemeines<text:bookmark-end text:name="__RefHeading___allgemeines_2"/><text:bookmark-end text:name="allgemeines"/></text:h><text:p text:style-name="Text_20_body">Fast jedes digitale Gerät verfügt über eine Software zum Aufnehmen von z.B. der eigenen Stimme. Langläufig werden diese Anwendungen als Voicememo-Apps bezeichnet. Die hier gezeigten methodischen Beispiele funktionieren prinzipiell mit jeder Voicememo-App, wobei man sich u.U. darüber Gedanken machen muss, wie eine Audiodatei von Gerät zu Gerät kommt. Das funktioniert neben der Nutzung von AirDrop (Apple) natürlich auch über Ordner in Schulnetzwerklösungen (z.B. IServ) oder das Bereitstellen auf Webplattformen. </text:p><text:p text:style-name="Text_20_body"><text:span text:style-name="Strong_20_Emphasis">Kurzeinführung zum Selbststudium (Sprachmemos, iPad):</text:span><text:line-break/></text:p><text:p text:style-name="Text_20_body"><text:span text:style-name="Strong_20_Emphasis">Wie kann ich mir selbst helfen?</text:span><text:line-break/>
Sie finden sehr viele weitere Videos zu Sprachmemo-Apps auf Youtube mit den Suchbegriffen „Sprachmemo“, „App“ (oder: „Tutorial“).</text:p></table:table-cell></table:table-row></table:table></draw:text-box></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6::34:11</meta:creation-date>
    <dc:creator>Generated</dc:creator>
    <dc:date>2026-08-25T06::34:11</dc:date>
    <dc:language>en-US</dc:language>
    <meta:editing-cycles>1</meta:editing-cycles>
    <meta:editing-duration>PT0S</meta:editing-duration>
    <dc:title>unterrichtsrezepte:audiomemos</dc:title>
  </office:meta>
</office:document-meta>
</file>