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4bb408342b1d0c4d550b91273f0da35.png"/>
  <manifest:file-entry manifest:media-type="image/png" manifest:full-path="Pictures/6e4f0acd1d2565a4a10c41e0bfc39c0e.png"/>
  <manifest:file-entry manifest:media-type="image/png" manifest:full-path="Pictures/aecb432f3bd91d646a830f17b943a00b.png"/>
  <manifest:file-entry manifest:media-type="image/png" manifest:full-path="Pictures/6b9386c7560678683b8395a817a975e9.png"/>
  <manifest:file-entry manifest:media-type="image/png" manifest:full-path="Pictures/66f36eecb817f52fd6ee1423da757d2e.png"/>
  <manifest:file-entry manifest:media-type="image/png" manifest:full-path="Pictures/d0314517b78acc7b0e38c679616af11a.png"/>
  <manifest:file-entry manifest:media-type="image/png" manifest:full-path="Pictures/2c54fe713da9b0ecafaf849148db683f.png"/>
  <manifest:file-entry manifest:media-type="image/png" manifest:full-path="Pictures/97046cb7f9eaa32631e3bd199f4e7918.png"/>
  <manifest:file-entry manifest:media-type="image/png" manifest:full-path="Pictures/6812436d6b0ce730ea40b0093ba8d8c3.png"/>
  <manifest:file-entry manifest:media-type="image/png" manifest:full-path="Pictures/4eafbc55cc4c0048d0c29d3915ef318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ablet:aufgabenrueckmelden"/><text:bookmark-start text:name="__RefHeading___schuelerarbeitergebnisse_am_tablet_korrigieren_1"/><text:bookmark-start text:name="schuelerarbeitergebnisse_am_tablet_korrigieren"/>Schülerarbeitergebnisse am Tablet korrigieren<text:bookmark-end text:name="__RefHeading___schuelerarbeitergebnisse_am_tablet_korrigieren_1"/><text:bookmark-end text:name="schuelerarbeitergebnisse_am_tablet_korrigieren"/></text:h>
      <text:h text:style-name="Heading_20_3" text:outline-level="3"><text:bookmark-start text:name="__RefHeading___das_aufgabenmodul_von_iserv_nutzen_2"/><text:bookmark-start text:name="das_aufgabenmodul_von_iserv_nutzen"/>Das Aufgabenmodul von IServ nutzen<text:bookmark-end text:name="__RefHeading___das_aufgabenmodul_von_iserv_nutzen_2"/><text:bookmark-end text:name="das_aufgabenmodul_von_iserv_nutzen"/></text:h>
      <text:p text:style-name="Text_20_body">Dieser Abschnitt setzt voraus, dass Sie bereits mit dem <text:a xlink:type="simple" xlink:href="https://wiki.mzclp.de/doku.php?id=webtools:aufgabenmodule" text:style-name="Internet_20_link" text:visited-style-name="Visited_20_Internet_20_Link">Aufgabenmodul von IServ</text:a> Aufgaben stellen können.</text:p>
      <text:p text:style-name="Text_20_body">Rufen Sie die IServ-Weboberfläche entweder in der IServ-App (Android, iOS, iPadOS) oder einem Browser Ihrer Wahl. Wählen Sie im linken Bereich das Modul „Aufgaben“ aus. 
<draw:frame draw:style-name="mediacenter" draw:name="0" text:anchor-type="paragraph" draw:z-index="0" svg:width="5.2916666666667cm" style:rel-width="100%" svg:height="11.703921568627cm" style:rel-height="scale"><draw:image xlink:href="Pictures/84bb408342b1d0c4d550b91273f0da35.png" xlink:type="simple" xlink:show="embed" xlink:actuate="onLoad"/></draw:frame></text:p>
      <text:p text:style-name="Text_20_body">Sie können sich das Modul auch in den <text:a xlink:type="simple" xlink:href="https://wiki.mzclp.de/doku.php?id=iserv:schnellzugriff" text:style-name="Internet_20_link" text:visited-style-name="Visited_20_Internet_20_Link">Schnellzugriff legen</text:a>. </text:p>
      <text:p text:style-name="Text_20_body">Jetzt können Sie über den Link „Aufgaben stellen und verwalten“ in die Lehrer*innenansicht gelangen: 
<draw:frame draw:style-name="mediacenter" draw:name="1" text:anchor-type="paragraph" draw:z-index="1" svg:width="21.166666666667cm" style:rel-width="100%" svg:height="3.7540435025098cm" style:rel-height="scale"><draw:image xlink:href="Pictures/6e4f0acd1d2565a4a10c41e0bfc39c0e.png" xlink:type="simple" xlink:show="embed" xlink:actuate="onLoad"/></draw:frame></text:p>
      <text:p text:style-name="Text_20_body">Wählen Sie nun die Aufgabe aus, die Sie bearbeiten möchten:
<draw:frame draw:style-name="mediacenter" draw:name="2" text:anchor-type="paragraph" draw:z-index="2" svg:width="21.166666666667cm" style:rel-width="100%" svg:height="4.0070527097253cm" style:rel-height="scale"><draw:image xlink:href="Pictures/aecb432f3bd91d646a830f17b943a00b.png" xlink:type="simple" xlink:show="embed" xlink:actuate="onLoad"/></draw:frame></text:p>
      <text:p text:style-name="Text_20_body">Lassen Sie sich jetzt die Abgaben Ihrer Schüler*innen anzeigen:
<draw:frame draw:style-name="mediacenter" draw:name="3" text:anchor-type="paragraph" draw:z-index="3" svg:width="15.875cm" svg:height="3.2034753363229cm"><draw:image xlink:href="Pictures/6b9386c7560678683b8395a817a975e9.png" xlink:type="simple" xlink:show="embed" xlink:actuate="onLoad"/></draw:frame></text:p>
      <text:p text:style-name="Text_20_body">Auf der folgenden Seite können Sie die bereits vorliegenden Abgaben sehen. Wählen Sie die Datei, die Sie korrigieren / annotieren möchten:
<draw:frame draw:style-name="mediacenter" draw:name="4" text:anchor-type="paragraph" draw:z-index="4" svg:width="15.875cm" svg:height="2.9583333333333cm"><draw:image xlink:href="Pictures/66f36eecb817f52fd6ee1423da757d2e.png" xlink:type="simple" xlink:show="embed" xlink:actuate="onLoad"/></draw:frame></text:p>
      <text:p text:style-name="Text_20_body">Je nach System gibt es nun verschiedene Verfahren der Weiterverarbeitung.</text:p>
      <text:p text:style-name="Text_20_body"><draw:frame draw:style-name="mediacenter" draw:name="5" text:anchor-type="paragraph" draw:z-index="5" svg:width="15.875cm" svg:height="5.6230430528376cm"><draw:image xlink:href="Pictures/d0314517b78acc7b0e38c679616af11a.png" xlink:type="simple" xlink:show="embed" xlink:actuate="onLoad"/></draw:frame></text:p>
      <text:h text:style-name="Heading_20_3" text:outline-level="3"><text:bookmark-start text:name="__RefHeading___mit_dem_ipad_und_der_foto-app_3"/><text:bookmark-start text:name="mit_dem_ipad_und_der_foto-app"/>Mit dem iPad und der Foto-App<text:bookmark-end text:name="__RefHeading___mit_dem_ipad_und_der_foto-app_3"/><text:bookmark-end text:name="mit_dem_ipad_und_der_foto-app"/></text:h>
      <text:p text:style-name="Text_20_body">Beim iPad berühren Sie mit dem Finger oder Stift den Link zur der Datei, die Sie bearbeiten wollen. Die Datei sollte in einem weit verbreiteten Bildformat hochgeladen sein (jpg oder png).</text:p>
      <text:p text:style-name="Text_20_body">Die IServ-App bittet Sie ggf. darum, auf die App „Foto“ zugreifen zu können. Dies muss bestätigt werden, damit die Datei gespeichert werden kann. Öffnen Sie jetzt auf dem iPad die Foto-App:</text:p>
      <text:p text:style-name="Text_20_body"><draw:frame draw:style-name="mediacenter" draw:name="6" text:anchor-type="paragraph" draw:z-index="6" svg:width="13.229166666667cm" svg:height="8.7806776556777cm"><draw:image xlink:href="Pictures/2c54fe713da9b0ecafaf849148db683f.png" xlink:type="simple" xlink:show="embed" xlink:actuate="onLoad"/></draw:frame></text:p>
      <text:p text:style-name="Text_20_body">Tippen Sie mit dem Finger auf das soeben heruntergeladene Bild, was Ihnen daraufhin angezeigt werden sollte. Mit den drei Punkten oben kommen Sie in den Bearbeitungsmodus.</text:p>
      <text:p text:style-name="Text_20_body"><draw:frame draw:style-name="mediacenter" draw:name="7" text:anchor-type="paragraph" draw:z-index="7" svg:width="10.583333333333cm" svg:height="14.111111111111cm"><draw:image xlink:href="Pictures/97046cb7f9eaa32631e3bd199f4e7918.png" xlink:type="simple" xlink:show="embed" xlink:actuate="onLoad"/></draw:frame></text:p>
      <text:p text:style-name="Text_20_body">Im folgenden Dialog wählen Sie den Punkt „Markieren“:</text:p>
      <text:p text:style-name="Text_20_body"><draw:frame draw:style-name="mediacenter" draw:name="8" text:anchor-type="paragraph" draw:z-index="8" svg:width="10.583333333333cm" svg:height="3.7486953685584cm"><draw:image xlink:href="Pictures/d0314517b78acc7b0e38c679616af11a.png" xlink:type="simple" xlink:show="embed" xlink:actuate="onLoad"/></draw:frame></text:p>
      <text:p text:style-name="Text_20_body">Daraufhin erscheint eine Werkzeugleiste, mit der Sie Markierungen und Annotationen vornehmen können.</text:p>
      <text:p text:style-name="Text_20_body"><draw:frame draw:style-name="mediacenter" draw:name="9" text:anchor-type="paragraph" draw:z-index="9" svg:width="15.875cm" svg:height="3.4876893939394cm"><draw:image xlink:href="Pictures/6812436d6b0ce730ea40b0093ba8d8c3.png" xlink:type="simple" xlink:show="embed" xlink:actuate="onLoad"/></draw:frame></text:p>
      <text:p text:style-name="Text_20_body">Wenn die Korrektur fertig ist, wählen Sie rechts oben „fertig“ und bestätigen anschließend auch rechts oben auf mit dem gelben Haken. Damit ist die Datei fertig vorbereitet und muss im nächsten Schritt der Schülerin/dem Schüler wieder auf IServ zur Verfügung gestellt werden.</text:p>
      <text:p text:style-name="Text_20_body">Gehe Sie jetzt zurück zum Aufgabenmodul von IServ in die Ansicht der einzelnen Schülerabgaben (s.o). Klicken Sie jetzt aber auf den Schülernamen, nicht auf die hochgeladene Datei:</text:p>
      <text:p text:style-name="Text_20_body"><draw:frame draw:style-name="mediacenter" draw:name="10" text:anchor-type="paragraph" draw:z-index="10" svg:width="15.875cm" svg:height="0.89640255009107cm"><draw:image xlink:href="Pictures/4eafbc55cc4c0048d0c29d3915ef3189.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1T18::30:48</meta:creation-date>
    <dc:creator>Generated</dc:creator>
    <dc:date>2026-08-11T18::30:48</dc:date>
    <dc:language>en-US</dc:language>
    <meta:editing-cycles>1</meta:editing-cycles>
    <meta:editing-duration>PT0S</meta:editing-duration>
    <dc:title>tablet:aufgabenrueckmelden</dc:title>
  </office:meta>
</office:document-meta>
</file>