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38cf78ccdda69f9e94d470af0b19ac4.jpg"/>
  <manifest:file-entry manifest:media-type="image/png" manifest:full-path="Pictures/985426fc8724329a0caf56e0a402a14b.png"/>
  <manifest:file-entry manifest:media-type="image/png" manifest:full-path="Pictures/2111b5a3f2367e3357afb623ba746a5c.png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chuelerinnen:ipadrallye10"/><text:bookmark-start text:name="__RefHeading___station_10_-_bildschirmuebertragung_mit_airplay_1"/><text:bookmark-start text:name="station_10_-_bildschirmuebertragung_mit_airplay"/>Station 10 - Bildschirmübertragung mit AirPlay<text:bookmark-end text:name="__RefHeading___station_10_-_bildschirmuebertragung_mit_airplay_1"/><text:bookmark-end text:name="station_10_-_bildschirmuebertragung_mit_airplay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5.2916666666667cm" style:rel-width="100%" svg:height="3.5167534722222cm" style:rel-height="scale"><draw:image xlink:href="Pictures/038cf78ccdda69f9e94d470af0b19ac4.jpg" xlink:type="simple" xlink:show="embed" xlink:actuate="onLoad"/></draw:frame> <text:line-break/><text:line-break/><text:span text:style-name="Strong_20_Emphasis">Wie hat diese Station geklappt?</text:span><text:line-break/><text:line-break/><draw:frame draw:style-name="mediacenter" draw:name="1" text:anchor-type="paragraph" draw:z-index="1" svg:width="2.6458333333333cm" style:rel-width="100%" svg:height="1.7218915343915cm" style:rel-height="scale"><draw:image xlink:href="Pictures/985426fc8724329a0caf56e0a402a14b.png" xlink:type="simple" xlink:show="embed" xlink:actuate="onLoad"/></draw:frame> </text:p>
          </table:table-cell>
          <table:table-cell office:value-type="string" table:style-name="tablecell">
            <text:p text:style-name="tablealignleft"> Mit AirPlay kannst du den Bildschirm deines iPads teilen - z.B. auf einem Beamer mit einem AppleTV oder einer digitalen Tafel. <text:line-break/><text:line-break/><text:span text:style-name="Strong_20_Emphasis">Aufgaben:</text:span><text:line-break/><text:line-break/><text:line-break/>Wir haben links Erklärvideos für dich. Wenn deinen Lehrkraft dir dieses Material ausgedruckt hat, kannst du den QR-Code nutzen. Sonst tippst du auf deinem iPad einfach auf den Link unter dem Video.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5.2916666666667cm" style:rel-width="100%" svg:height="5.2916666666667cm" style:rel-height="scale"><draw:image xlink:href="Pictures/2111b5a3f2367e3357afb623ba746a5c.png" xlink:type="simple" xlink:show="embed" xlink:actuate="onLoad"/></draw:frame> <text:a xlink:type="simple" xlink:href="https://peertube.apps.mzclp.de/w/pMaV2j4C33pQF4xZ1wknSS" text:style-name="Internet_20_link" text:visited-style-name="Visited_20_Internet_20_Link">Hier geht es zum Video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schuelerinnen:ipadrallye09"><draw:frame draw:style-name="mediacenter" draw:name="3" text:anchor-type="paragraph" draw:z-index="3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schuelerinnen:ipadrallye"><draw:frame draw:style-name="mediacenter" draw:name="4" text:anchor-type="paragraph" draw:z-index="4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schuelerinnen:ipadrallye11"><draw:frame draw:style-name="mediacenter" draw:name="5" text:anchor-type="paragraph" draw:z-index="5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 BY-SA 4.0 Maren Flottau, Kompetenzteam Unna, Martin Trockel Kompetenzteam Borken, abgeändert von der Ursprungsversion „Erweiterte Bedienung des iPads iOS13“, veröffentlicht unter
CC BY-SA 4.0 Fortbildungsoffensive Digitalisierung BW, Tilo Bödigheimer &amp; Philipp Staubitz, 11/2020, ergänzt und erweitert mit Videos von „ivi education,sortiert und strukturiert von Daniel Sieverding, Gymnasium Melle, umgesetzt auf DokuWiki und ergänzt um Text-, Bild- und Videoelemente von Maik Riecken, Medienberatung Niedersachsen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3::49:07</meta:creation-date>
    <dc:creator>Generated</dc:creator>
    <dc:date>2026-08-21T23::49:07</dc:date>
    <dc:language>en-US</dc:language>
    <meta:editing-cycles>1</meta:editing-cycles>
    <meta:editing-duration>PT0S</meta:editing-duration>
    <dc:title>schuelerinnen:ipadrallye10</dc:title>
  </office:meta>
</office:document-meta>
</file>