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9e024ab74e405f0ff634a312bffb714.jpg"/>
  <manifest:file-entry manifest:media-type="image/png" manifest:full-path="Pictures/985426fc8724329a0caf56e0a402a14b.png"/>
  <manifest:file-entry manifest:media-type="image/png" manifest:full-path="Pictures/9c4ff4325ce7083dc00bba712ae30558.png"/>
  <manifest:file-entry manifest:media-type="image/png" manifest:full-path="Pictures/a0f059fb3553371b764deaade3cdacc2.png"/>
  <manifest:file-entry manifest:media-type="image/png" manifest:full-path="Pictures/9f20ba8f6c5c576e45b02cc8c02fa347.png"/>
  <manifest:file-entry manifest:media-type="image/png" manifest:full-path="Pictures/398fc0c3a8baf45f99f0ae1a1fe8e911.png"/>
  <manifest:file-entry manifest:media-type="image/png" manifest:full-path="Pictures/81c792bc193609bf26432c04e013df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chuelerinnen:ipadrallye01"/><text:bookmark-start text:name="__RefHeading___station_1_-_deinen_stift_koppeln_1"/><text:bookmark-start text:name="station_1_-_deinen_stift_koppeln"/>Station 1 - Deinen Stift koppeln<text:bookmark-end text:name="__RefHeading___station_1_-_deinen_stift_koppeln_1"/><text:bookmark-end text:name="station_1_-_deinen_stift_koppeln"/></text:h>
      <table:table table:style-name="Table">
        <table:table-column/>
        <table:table-column/>
        <table:table-column/>
        <table:table-row>
          <table:table-cell office:value-type="string" table:style-name="tablecell">
            <text:p text:style-name="tablealignleft"><draw:frame draw:style-name="mediacenter" draw:name="0" text:anchor-type="paragraph" draw:z-index="0" svg:width="5.2916666666667cm" style:rel-width="100%" svg:height="4.3463952130765cm" style:rel-height="scale"><draw:image xlink:href="Pictures/e9e024ab74e405f0ff634a312bffb714.jpg" xlink:type="simple" xlink:show="embed" xlink:actuate="onLoad"/></draw:frame><text:line-break/><text:line-break/><text:span text:style-name="Strong_20_Emphasis">Wie hat diese Station geklappt?</text:span><text:line-break/><text:line-break/><draw:frame draw:style-name="mediacenter" draw:name="1" text:anchor-type="paragraph" draw:z-index="1" svg:width="2.6458333333333cm" style:rel-width="100%" svg:height="1.7218915343915cm" style:rel-height="scale"><draw:image xlink:href="Pictures/985426fc8724329a0caf56e0a402a14b.png" xlink:type="simple" xlink:show="embed" xlink:actuate="onLoad"/></draw:frame> </text:p>
          </table:table-cell>
          <table:table-cell office:value-type="string" table:style-name="tablecell">
            <text:p text:style-name="tablealignleft"> <text:span text:style-name="Strong_20_Emphasis">Es gibt unterschiedliche Stifte</text:span><text:line-break/><text:line-break/>Falls du einen <text:span text:style-name="Emphasis">Apple Pencil (weiß)</text:span> hast, nimm die Kappe hinten ab. Stecke den Stift in die Buchse (Lightning-Anschluss) unten am iPad. So kannst du deinen Stift im Unterricht auch laden. Warte kurz. Bestätige mit „Koppeln“, wenn die Anfrage kommt. Anschließend kannst du die Kappe wauf den Stift setzen und loslegen.<text:line-break/><text:line-break/>Falls du einen <text:span text:style-name="Emphasis">Logitech Crayon (silber/orange)</text:span> hast, drückst du einfach den Einschaltknopf. Der Stift sollte sich jetzt mit deinem iPad verbinden.<text:line-break/><text:line-break/>Wir haben links Erklärvideos für dich. Wenn deinen Lehrkraft dir dieses Material ausgedruckt hat, kannst du den QR-Code nutzen. Sonst tippst du auf deinem iPad einfach auf den Link unter dem Video. </text:p>
          </table:table-cell>
          <table:table-cell office:value-type="string" table:style-name="tablecell">
            <text:p text:style-name="tablealignleft"> <draw:frame draw:style-name="mediacenter" draw:name="2" text:anchor-type="paragraph" draw:z-index="2" svg:width="5.2916666666667cm" style:rel-width="100%" svg:height="5.2916666666667cm" style:rel-height="scale"><draw:image xlink:href="Pictures/9c4ff4325ce7083dc00bba712ae30558.png" xlink:type="simple" xlink:show="embed" xlink:actuate="onLoad"/></draw:frame> <text:a xlink:type="simple" xlink:href="https://peertube.apps.mzclp.de/w/fBD327by9mVkGK1UCng1FQ" text:style-name="Internet_20_link" text:visited-style-name="Visited_20_Internet_20_Link">Zum Video für den Apple Pencil</text:a> <draw:frame draw:style-name="mediacenter" draw:name="3" text:anchor-type="paragraph" draw:z-index="3" svg:width="5.2916666666667cm" style:rel-width="100%" svg:height="5.2916666666667cm" style:rel-height="scale"><draw:image xlink:href="Pictures/a0f059fb3553371b764deaade3cdacc2.png" xlink:type="simple" xlink:show="embed" xlink:actuate="onLoad"/></draw:frame> <text:a xlink:type="simple" xlink:href="https://peertube.apps.mzclp.de/w/fBD327by9mVkGK1UCng1FQ?start=2m24s" text:style-name="Internet_20_link" text:visited-style-name="Visited_20_Internet_20_Link">Zum Video für den Logitech Crayon</text:a> </text:p>
          </table:table-cell>
        </table:table-row>
      </table:table>
      <table:table table:style-name="Table">
        <table:table-column/>
        <table:table-column/>
        <table:table-column/>
        <table:table-row>
          <table:table-cell office:value-type="string" table:style-name="tablecell">
            <text:p text:style-name="tablealignleft"> <draw:a xlink:type="simple" xlink:href="https://wiki.mzclp.de/doku.php?id=schuelerinnen:ipadrallye"><draw:frame draw:style-name="mediacenter" draw:name="4" text:anchor-type="paragraph" draw:z-index="4" svg:width="0.79375cm" svg:height="0.79375cm"><draw:image xlink:href="Pictures/9f20ba8f6c5c576e45b02cc8c02fa347.png" xlink:type="simple" xlink:show="embed" xlink:actuate="onLoad"/></draw:frame></draw:a>  </text:p>
          </table:table-cell>
          <table:table-cell office:value-type="string" table:style-name="tablecell">
            <text:p text:style-name="tablealignleft"> <draw:a xlink:type="simple" xlink:href="https://wiki.mzclp.de/doku.php?id=schuelerinnen:ipadrallye"><draw:frame draw:style-name="mediacenter" draw:name="5" text:anchor-type="paragraph" draw:z-index="5" svg:width="0.79375cm" svg:height="0.74882075471698cm"><draw:image xlink:href="Pictures/398fc0c3a8baf45f99f0ae1a1fe8e911.png" xlink:type="simple" xlink:show="embed" xlink:actuate="onLoad"/></draw:frame></draw:a>  </text:p>
          </table:table-cell>
          <table:table-cell office:value-type="string" table:style-name="tablecell">
            <text:p text:style-name="tablealignleft"> <draw:a xlink:type="simple" xlink:href="https://wiki.mzclp.de/doku.php?id=schuelerinnen:ipadrallye02"><draw:frame draw:style-name="mediacenter" draw:name="6" text:anchor-type="paragraph" draw:z-index="6" svg:width="0.79375cm" svg:height="0.79375cm"><draw:image xlink:href="Pictures/81c792bc193609bf26432c04e013dffe.png" xlink:type="simple" xlink:show="embed" xlink:actuate="onLoad"/></draw:frame></draw:a>  </text:p>
          </table:table-cell>
        </table:table-row>
      </table:table>
      <text:p text:style-name="Text_20_body"><text:span text:style-name="Plugin_Wrap_Span_Less significant">
CC BY-SA 4.0 Maren Flottau, Kompetenzteam Unna, Martin Trockel Kompetenzteam Borken, abgeändert von der Ursprungsversion „Erweiterte Bedienung des iPads iOS13“, veröffentlicht unter
CC BY-SA 4.0 Fortbildungsoffensive Digitalisierung BW, Tilo Bödigheimer &amp; Philipp Staubitz, 11/2020, ergänzt und erweitert mit Videos von „ivi education,sortiert und strukturiert von Daniel Sieverding, Gymnasium Melle, umgesetzt auf DokuWiki und ergänzt um Text-, Bild- und Videoelemente von Maik Riecken, Medienberatung Niedersachsen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13::54:47</meta:creation-date>
    <dc:creator>Generated</dc:creator>
    <dc:date>2026-08-14T13::54:47</dc:date>
    <dc:language>en-US</dc:language>
    <meta:editing-cycles>1</meta:editing-cycles>
    <meta:editing-duration>PT0S</meta:editing-duration>
    <dc:title>schuelerinnen:ipadrallye01</dc:title>
  </office:meta>
</office:document-meta>
</file>