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de4b0c336f975403829b375160fdbe9.jpg"/>
  <manifest:file-entry manifest:media-type="image/png" manifest:full-path="Pictures/81d87ae98ad5cde7f7ec33054ca41fe7.png"/>
  <manifest:file-entry manifest:media-type="image/png" manifest:full-path="Pictures/985426fc8724329a0caf56e0a402a14b.png"/>
  <manifest:file-entry manifest:media-type="image/png" manifest:full-path="Pictures/81c792bc193609bf26432c04e013df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chuelerinnen:ipadrallye"/><text:bookmark-start text:name="__RefHeading___mein_ipad_fuer_die_schule_-_eine_tour_mit_15_stationen_1"/><text:bookmark-start text:name="mein_ipad_fuer_die_schule_-_eine_tour_mit_15_stationen"/>Mein iPad für die Schule - Eine Tour mit 15 Stationen<text:bookmark-end text:name="__RefHeading___mein_ipad_fuer_die_schule_-_eine_tour_mit_15_stationen_1"/><text:bookmark-end text:name="mein_ipad_fuer_die_schule_-_eine_tour_mit_15_stationen"/></text:h>
      <text:h text:style-name="Heading_20_3" text:outline-level="3"><text:bookmark-start text:name="__RefHeading___einleitung_2"/><text:bookmark-start text:name="einleitung"/>Einleitung<text:bookmark-end text:name="__RefHeading___einleitung_2"/><text:bookmark-end text:name="einleitung"/></text:h>
      <text:p text:style-name="Text_20_body"><draw:frame draw:style-name="media" draw:name="0" text:anchor-type="as-char" draw:z-index="0" svg:width="7.9375cm" style:rel-width="100%" svg:height="5.6968098958333cm" style:rel-height="scale"><draw:image xlink:href="Pictures/3de4b0c336f975403829b375160fdbe9.jpg" xlink:type="simple" xlink:show="embed" xlink:actuate="onLoad"/></draw:frame> <text:line-break/><text:line-break/>Du hältst gerade dein neues oder geliehenes iPad in den Händen. Auch wenn einige von euch in den vergangenen Wochen und Monaten schon vielleicht damit gearbeitet haben, gibt es vielleicht doch ein paar Tipps und Tricks, die ihr noch nicht kennt. Arbeitet aus diesem Grund die verschiedenen Stationen dieser Tour gut durch und löst die verschiedenen Aufgaben. </text:p>
      <text:p text:style-name="Text_20_body">In der Regel funktioniert es so, dass du bei jeder Station ein Video anschaut, das dir einen wichtigen Aspekt in der Bedienung des iPads erklärt. </text:p>
      <text:p text:style-name="Text_20_body"><draw:frame draw:style-name="media" draw:name="1" text:anchor-type="as-char" draw:z-index="1" svg:width="1.3229166666667cm" svg:height="0.70367907801418cm"><draw:image xlink:href="Pictures/81d87ae98ad5cde7f7ec33054ca41fe7.png" xlink:type="simple" xlink:show="embed" xlink:actuate="onLoad"/></draw:frame>Scanne mit Hilfe der Kamera  den QR-Code und schau dir das Video an. Im Anschluss bearbeite die Aufgabe(n) zu jeder Station. </text:p>
      <text:p text:style-name="Text_20_body"><draw:frame draw:style-name="media" draw:name="2" text:anchor-type="as-char" draw:z-index="2" svg:width="1.8520833333333cm" svg:height="1.2053240740741cm"><draw:image xlink:href="Pictures/985426fc8724329a0caf56e0a402a14b.png" xlink:type="simple" xlink:show="embed" xlink:actuate="onLoad"/></draw:frame>Kreuze am Ende jeder Station an, wie gut du die Inhalte der einzelnen Stationen verstanden hast und wie sicher du dich nun in Bezug auf die Inhalte der Station fühlst.</text:p>
      <text:p text:style-name="Text_20_body">Am Ende werden wir die Lösungen vergleichen und du kannst schauen, ob du alles verstanden hast.</text:p>
      <text:h text:style-name="Heading_20_4" text:outline-level="4"><text:bookmark-start text:name="__RefHeading___fuer_die_schnellen_3"/><text:bookmark-start text:name="fuer_die_schnellen"/>Für die Schnellen<text:bookmark-end text:name="__RefHeading___fuer_die_schnellen_3"/><text:bookmark-end text:name="fuer_die_schnellen"/></text:h>
      <text:p text:style-name="Text_20_body">Solltest du alle Stationen und Aufgaben bearbeitet haben, schau dich um, ob deine Mitschüler:innen Hilfe benötigen und unterstütze sie bei der Bearbeitung der Stationen.</text:p>
      <text:p text:style-name="Text_20_body">Viel Spaß und Freude!</text:p>
      <table:table table:style-name="Table">
        <table:table-column/>
        <table:table-row>
          <table:table-cell office:value-type="string" table:style-name="tablecell">
            <text:p text:style-name="tablealignleft"> <draw:a xlink:type="simple" xlink:href="https://wiki.mzclp.de/doku.php?id=schuelerinnen:ipadrallye01"><draw:frame draw:style-name="mediacenter" draw:name="3" text:anchor-type="paragraph" draw:z-index="3" svg:width="0.79375cm" svg:height="0.79375cm"><draw:image xlink:href="Pictures/81c792bc193609bf26432c04e013dffe.png" xlink:type="simple" xlink:show="embed" xlink:actuate="onLoad"/></draw:frame></draw:a>  </text:p>
          </table:table-cell>
        </table:table-row>
      </table:table>
      <text:p text:style-name="Text_20_body"><text:span text:style-name="Plugin_Wrap_Span_Less significant">
CC BY-SA 4.0 Maren Flottau, Kompetenzteam Unna, Martin Trockel Kompetenzteam Borken, abgeändert von der Ursprungsversion „Erweiterte Bedienung des iPads iOS13“, veröffentlicht unter
CC BY-SA 4.0 Fortbildungsoffensive Digitalisierung BW, Tilo Bödigheimer &amp; Philipp Staubitz, 11/2020, ergänzt und erweitert mit Videos von „ivi education,sortiert und strukturiert von Daniel Sieverding, Gymnasium Melle, umgesetzt auf DokuWiki und ergänzt um Text-, Bild- und Videoelemente von Maik Riecken, Medienberatung Niedersachsen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5::09:49</meta:creation-date>
    <dc:creator>Generated</dc:creator>
    <dc:date>2026-08-25T05::09:49</dc:date>
    <dc:language>en-US</dc:language>
    <meta:editing-cycles>1</meta:editing-cycles>
    <meta:editing-duration>PT0S</meta:editing-duration>
    <dc:title>schuelerinnen:ipadrallye</dc:title>
  </office:meta>
</office:document-meta>
</file>