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c7830db6f2ffca38ad42aecac2ad153.png"/>
  <manifest:file-entry manifest:media-type="image/png" manifest:full-path="Pictures/5ef7b5dbc5c4ec7258e2e18c43e48548.png"/>
  <manifest:file-entry manifest:media-type="image/png" manifest:full-path="Pictures/21dcc432be447c72976627a6b59399c6.png"/>
  <manifest:file-entry manifest:media-type="image/png" manifest:full-path="Pictures/86c67d3e07671fa2236bc44d784a074d.png"/>
  <manifest:file-entry manifest:media-type="image/png" manifest:full-path="Pictures/0cdd6fe8cdd82e8b1b654aaf846fef2a.png"/>
  <manifest:file-entry manifest:media-type="image/png" manifest:full-path="Pictures/f733e766b61cd9bc6d39f136aec7b85f.png"/>
  <manifest:file-entry manifest:media-type="image/png" manifest:full-path="Pictures/c0b94c18bad31b36ce92e36c29848090.png"/>
  <manifest:file-entry manifest:media-type="image/png" manifest:full-path="Pictures/3acae7e7afce872326d6f2ec16f3ea70.png"/>
  <manifest:file-entry manifest:media-type="image/png" manifest:full-path="Pictures/a1ccd8247be89d6009aa5b32b5e6508d.png"/>
  <manifest:file-entry manifest:media-type="image/png" manifest:full-path="Pictures/ed72b790b32d67de87a530bd4c310beb.png"/>
  <manifest:file-entry manifest:media-type="image/png" manifest:full-path="Pictures/a3ba8127399391afa01b8b857ac84cb4.png"/>
  <manifest:file-entry manifest:media-type="image/png" manifest:full-path="Pictures/d26eb3dcd0a469b9cfadc3662587bd03.png"/>
  <manifest:file-entry manifest:media-type="image/png" manifest:full-path="Pictures/d6cfa451e702eed0b095bde753b86522.png"/>
  <manifest:file-entry manifest:media-type="image/png" manifest:full-path="Pictures/63d85c33fca12482437dbd42b7ad2d3a.png"/>
  <manifest:file-entry manifest:media-type="image/png" manifest:full-path="Pictures/efd7ef03d931a96342fadf1a77eb22d2.png"/>
  <manifest:file-entry manifest:media-type="image/png" manifest:full-path="Pictures/ee6b5630d5f8eeb815b165004e07db92.png"/>
  <manifest:file-entry manifest:media-type="image/png" manifest:full-path="Pictures/3b47f81a4bc7f00203ee73f6a688897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recht:pruefungendigital:ipadjamf"/><text:bookmark-start text:name="__RefHeading___das_ipad_in_kombination_mit_dem_mdm_jamf_school_im_rahmen_des_nachteilsausgleichs_und_grafischer_taschenrechner_analog_andere_ios-apps_1"/><text:bookmark-start text:name="das_ipad_in_kombination_mit_dem_mdm_jamf_school_im_rahmen_des_nachteilsausgleichs_und_grafischer_taschenrechner_analog_andere_ios-apps"/>Das iPad in Kombination mit dem MDM Jamf School im Rahmen des Nachteilsausgleichs und grafischer Taschenrechner (&amp; analog andere iOS-Apps)<text:bookmark-end text:name="__RefHeading___das_ipad_in_kombination_mit_dem_mdm_jamf_school_im_rahmen_des_nachteilsausgleichs_und_grafischer_taschenrechner_analog_andere_ios-apps_1"/><text:bookmark-end text:name="das_ipad_in_kombination_mit_dem_mdm_jamf_school_im_rahmen_des_nachteilsausgleichs_und_grafischer_taschenrechner_analog_andere_ios-apps"/></text:h>
      <text:p text:style-name="Text_20_body"><draw:frame draw:style-name="PluginODTAutoStyle_Frame_1_text_frame" draw:name="Frame1" text:anchor-type="paragraph" svg:width="385.512pt" draw:z-index="0" svg:min-height="1cm"><draw:text-box><table:table table:style-name="Table"><table:table-column table:style-name="odt_auto_style_table_column_1_1"/><table:table-row><table:table-cell office:value-type="string" table:style-name="tablecell"><text:p text:style-name="tablealignleft">Die beiden Konfigurationen ähneln sich sehr stark und werden daher zusammen behandelt.</text:p></table:table-cell></table:table-row></table:table></draw:text-box></draw:frame></text:p>
      <text:h text:style-name="Heading_20_3" text:outline-level="3"><text:bookmark-start text:name="__RefHeading___ueberblick_2"/><text:bookmark-start text:name="ueberblick"/>Überblick<text:bookmark-end text:name="__RefHeading___ueberblick_2"/><text:bookmark-end text:name="ueberblick"/></text:h>
      <text:p text:style-name="Text_20_body">Das Verfahren hat bereits den Stresstest des NLQ bestanden. Es kann daher auch im Rahmen von zentralen Prüfungen Anwendung finden. Im Gegensatz zum <text:a xlink:type="simple" xlink:href="https://wiki.mzclp.de/doku.php?id=recht:pruefungendigital:ipadgefuehrtnt" text:style-name="Internet_20_link" text:visited-style-name="Visited_20_Internet_20_Link">geführten Modus</text:a> lassen sich durch wenige Aktionen im MDM Jamf School mehrere Geräte ferngesteuert gleichzeitig in den Prüfungsmodus bringen. Dazu ist eine WLAN-Verbindung mit Internetzugriff notwendig. Diese dient allein der Steuerung der Geräte. Gerade wenn ganze Lerngruppen involviert sind, ist dieses Verfahren für die Lehrkraft wesentlich unaufwändiger. Allerdings müssen an der Schule Lehrkräfte oder anderes schuleigenes Personal in die Bedienung von Jamf School eingewiesen sein.</text:p>
      <text:p text:style-name="Text_20_body">Bei dem Verfahren wird zunächst ein spezielles Prüfungsprofil erstellt, welches die notwendigen Beschränkungen aufweist. Dieses Profil wird einer Gerätegruppe (z.B. „Prüfungsmodus“) zugewiesen. Die schuleigenen iPads sind in der Regel einer Gerätegruppe in Jamf Pro zugeteilt. </text:p>
      <text:p text:style-name="Text_20_body">Die Gerätegruppe regelt u.a., welche Apps und Profile auf dem Gerät vorhanden sind. Einer Gerätegruppe kann eine Benutzergruppe zugewiesen werden. Die Einstellungen der Gerätegruppe gelten dann für alle Nutzer:innen dieser Gruppe.</text:p>
      <text:p text:style-name="Text_20_body"><draw:frame draw:style-name="PluginODTAutoStyle_Frame_5_text_frame" draw:name="Frame2" text:anchor-type="paragraph" svg:width="385.512pt" draw:z-index="0" svg:min-height="1cm"><draw:text-box><table:table table:style-name="Table"><table:table-column table:style-name="odt_auto_style_table_column_2_1"/><table:table-row><table:table-cell office:value-type="string" table:style-name="tablecell"><text:p text:style-name="tablealignleft">Es ist theoretisch denkbar, auch schüler:inneneigene Geräte in den Prüfungsmodus zu versetzen. Dazu müssen diese jedoch durch das MDM der Schule verwaltet werden. Es gibt Herausforderungen beim „Reinigen“ der Geräte und rechtliche Hürden beim Eingriff der Schule in Privateigentum der Schüler:innen. Daher rate ich von der Nutzung von Privatgeräten in Prüfungen ab. Diese sollte immer mit schuleigenen Geräten erfolgen.</text:p></table:table-cell></table:table-row></table:table></draw:text-box></draw:frame></text:p>
      <text:h text:style-name="Heading_20_3" text:outline-level="3"><text:bookmark-start text:name="__RefHeading___schritt_2ein_pruefungsprofil_in_jamf_school_anlegen_3"/><text:bookmark-start text:name="schritt_2ein_pruefungsprofil_in_jamf_school_anlegen"/>Schritt 2: Ein Prüfungsprofil in Jamf School anlegen<text:bookmark-end text:name="__RefHeading___schritt_2ein_pruefungsprofil_in_jamf_school_anlegen_3"/><text:bookmark-end text:name="schritt_2ein_pruefungsprofil_in_jamf_school_anlegen"/></text:h>
      <text:p text:style-name="Text_20_body">Klicken Sie nach dem Einloggen in Jamf School auf den Menupunkt „Profile“ und danach auf die blaue Schaltfläche „Profil erstellen“:<text:line-break/><text:line-break/>
<draw:frame draw:style-name="mediacenter" draw:name="0" text:anchor-type="paragraph" draw:z-index="0" svg:width="10.583333333333cm" svg:height="6.5788288288288cm"><draw:image xlink:href="Pictures/ec7830db6f2ffca38ad42aecac2ad153.png" xlink:type="simple" xlink:show="embed" xlink:actuate="onLoad"/></draw:frame></text:p>
      <text:p text:style-name="Text_20_body">Als Plattform wählen Sie iOS. Sie können hier auch ein vorkonfiguriertes Profil hochladen.
<draw:frame draw:style-name="mediacenter" draw:name="1" text:anchor-type="paragraph" draw:z-index="1" svg:width="10.583333333333cm" svg:height="7.0753079507279cm"><draw:image xlink:href="Pictures/5ef7b5dbc5c4ec7258e2e18c43e48548.png" xlink:type="simple" xlink:show="embed" xlink:actuate="onLoad"/></draw:frame></text:p>
      <text:p text:style-name="Text_20_body">In Schulen erfolgt die Registrierung in der Regel gerätebasiert.
<draw:frame draw:style-name="mediacenter" draw:name="2" text:anchor-type="paragraph" draw:z-index="2" svg:width="10.583333333333cm" svg:height="4.8645366218236cm"><draw:image xlink:href="Pictures/21dcc432be447c72976627a6b59399c6.png" xlink:type="simple" xlink:show="embed" xlink:actuate="onLoad"/></draw:frame> </text:p>
      <text:p text:style-name="Text_20_body">Die Profilbeschreibung sollte möglichst aussagekräftig sein:
<draw:frame draw:style-name="mediacenter" draw:name="3" text:anchor-type="paragraph" draw:z-index="3" svg:width="10.583333333333cm" svg:height="4.3919649515287cm"><draw:image xlink:href="Pictures/86c67d3e07671fa2236bc44d784a074d.png" xlink:type="simple" xlink:show="embed" xlink:actuate="onLoad"/></draw:frame></text:p>
      <text:p text:style-name="Text_20_body">Ein Zeitfilter ist nicht notwendig:
<draw:frame draw:style-name="mediacenter" draw:name="4" text:anchor-type="paragraph" draw:z-index="4" svg:width="10.583333333333cm" svg:height="2.9411272321429cm"><draw:image xlink:href="Pictures/0cdd6fe8cdd82e8b1b654aaf846fef2a.png" xlink:type="simple" xlink:show="embed" xlink:actuate="onLoad"/></draw:frame></text:p>
      <text:p text:style-name="Text_20_body">Mit diesem Menupunkt können Sie die Beschränkungen des Prüfungsmodus konfigurieren:
<draw:frame draw:style-name="mediacenter" draw:name="5" text:anchor-type="paragraph" draw:z-index="5" svg:width="15.875cm" svg:height="16.31843575419cm"><draw:image xlink:href="Pictures/f733e766b61cd9bc6d39f136aec7b85f.png" xlink:type="simple" xlink:show="embed" xlink:actuate="onLoad"/></draw:frame></text:p>
      <text:p text:style-name="Text_20_body">Mit dieser Schaltfläche kommen Sie in den Konfigurationsbereich:
<draw:frame draw:style-name="mediacenter" draw:name="6" text:anchor-type="paragraph" draw:z-index="6" svg:width="10.583333333333cm" svg:height="2.1887347625053cm"><draw:image xlink:href="Pictures/c0b94c18bad31b36ce92e36c29848090.png" xlink:type="simple" xlink:show="embed" xlink:actuate="onLoad"/></draw:frame></text:p>
      <text:p text:style-name="Text_20_body">Jetzt werden Sie mit einer Vielzahl an Auswahlmöglichkeiten in verschiedenen Kategorien konfrontiert.
<draw:frame draw:style-name="mediacenter" draw:name="7" text:anchor-type="paragraph" draw:z-index="7" svg:width="15.875cm" svg:height="10.987327909887cm"><draw:image xlink:href="Pictures/3acae7e7afce872326d6f2ec16f3ea70.png" xlink:type="simple" xlink:show="embed" xlink:actuate="onLoad"/></draw:frame></text:p>
      <text:p text:style-name="Text_20_body">Die Punkte werden nach Kategorien geordnet <text:a xlink:type="simple" xlink:href="https://wiki.mzclp.de/doku.php?id=recht:pruefungendigital:restrictions" text:style-name="Internet_20_link" text:visited-style-name="Visited_20_Internet_20_Link">hier</text:a> erklärt. Es gibt eine Extraeinordnung für den Prüfungsmodus. Sie müssen leider nach Ihren jeweiligen Anforderungen entscheiden, welche Funktionen deaktiviert oder aktiviert sein sollten. Wir geben Ihnen hier nur Empfehlungen für eine Basiskonfiguration.</text:p>
      <text:h text:style-name="Heading_20_3" text:outline-level="3"><text:bookmark-start text:name="__RefHeading___schritt_3wlan-zugangsdaten_hinterlegen_4"/><text:bookmark-start text:name="schritt_3wlan-zugangsdaten_hinterlegen"/>Schritt 3: WLAN-Zugangsdaten hinterlegen<text:bookmark-end text:name="__RefHeading___schritt_3wlan-zugangsdaten_hinterlegen_4"/><text:bookmark-end text:name="schritt_3wlan-zugangsdaten_hinterlegen"/></text:h>
      <text:p text:style-name="Text_20_body">Wenn Sie dem Profil keine WLAN-Einstellungen mitgeben, können Sie die Geräte nicht mehr ohne weitere technische Hilfsmittel nach der Prüfung in den Normalzustand versetzen. Ich empfehle, zwei Konfigurationen mitzugeben: Falls eine nicht funktioniert, gibt es immer noch eine zusätzliche Möglichkeit, dass Gerät mit dem Internet zu verbinden.</text:p>
      <text:p text:style-name="Text_20_body">Konfigurieren Sie zunächst das Standard-WLAN der Schule.</text:p>
      <text:p text:style-name="Text_20_body"><draw:frame draw:style-name="mediacenter" draw:name="8" text:anchor-type="paragraph" draw:z-index="8" svg:width="26.458333333333cm" style:rel-width="100%" svg:height="13.101502814636cm" style:rel-height="scale"><draw:image xlink:href="Pictures/a1ccd8247be89d6009aa5b32b5e6508d.png" xlink:type="simple" xlink:show="embed" xlink:actuate="onLoad"/></draw:frame></text:p>
      <text:p text:style-name="Text_20_body">Fügen Sie danach ein optionales „Notfall-WLAN“ hinzu. </text:p>
      <text:h text:style-name="Heading_20_3" text:outline-level="3"><text:bookmark-start text:name="__RefHeading___schritt_4einzel-app-modus_konfigurieren_5"/><text:bookmark-start text:name="schritt_4einzel-app-modus_konfigurieren"/>Schritt 4: Einzel-App-Modus konfigurieren<text:bookmark-end text:name="__RefHeading___schritt_4einzel-app-modus_konfigurieren_5"/><text:bookmark-end text:name="schritt_4einzel-app-modus_konfigurieren"/></text:h>
      <text:p text:style-name="Text_20_body"><draw:frame draw:style-name="PluginODTAutoStyle_Frame_9_text_frame" draw:name="Frame3" text:anchor-type="paragraph" svg:width="385.512pt" draw:z-index="0" svg:min-height="1cm"><draw:text-box><table:table table:style-name="Table"><table:table-column table:style-name="odt_auto_style_table_column_3_1"/><table:table-row><table:table-cell office:value-type="string" table:style-name="tablecell"><text:p text:style-name="tablealignleft">Der Einzel-App-Modus ist in einem Profil sehr einfach einzurichten. Er scheint auch alleine auf den ersten Blick viel Sicherheit zu bieten. Er allein verhindert aber nicht den Dateizugriff auf Dateibereiche anderer Apps oder den Austausch von Daten mit anderen Systeme oder AirDrop. Daher ist eine Kombination aus geeigneten Einstellungen im Bereich „Einschränkungen“ mit dem Einzel-App-Modus wichtig.</text:p></table:table-cell></table:table-row></table:table></draw:text-box></draw:frame></text:p>
      <text:p text:style-name="Text_20_body">Den Einzel-App-Modus findet man in den Profileinstellungen ziemlich weit unten im Bereich „iOS-Payload“:</text:p>
      <text:p text:style-name="Text_20_body"><draw:frame draw:style-name="mediacenter" draw:name="9" text:anchor-type="paragraph" draw:z-index="9" svg:width="3.96875cm" style:rel-width="100%" svg:height="7.8908088235294cm" style:rel-height="scale"><draw:image xlink:href="Pictures/ed72b790b32d67de87a530bd4c310beb.png" xlink:type="simple" xlink:show="embed" xlink:actuate="onLoad"/></draw:frame></text:p>
      <text:p text:style-name="Text_20_body">Jetzt kann man die App wählen, die in der Prüfung verwendet werden soll:</text:p>
      <text:p text:style-name="Text_20_body"><draw:frame draw:style-name="mediacenter" draw:name="10" text:anchor-type="paragraph" draw:z-index="10" svg:width="13.229166666667cm" svg:height="12.378416398714cm"><draw:image xlink:href="Pictures/a3ba8127399391afa01b8b857ac84cb4.png" xlink:type="simple" xlink:show="embed" xlink:actuate="onLoad"/></draw:frame></text:p>
      <text:p text:style-name="Text_20_body">Die dortigen Grundeinstellungen können so übernommen werden. Allenfalls die Sprachsteuerung könnte bei Menschen mit Beeinträchtigungen ggf. notwendig sein. </text:p>
      <text:p text:style-name="Text_20_body">Damit sind die Profileinstellungen abgeschlossen. Man muss jetzt schauen, ob man später jeweils im Profil die zu benutzende App umstellt oder das Profil kopiert und jeweils für eine Fachschaft oder ein Fach anpasst. </text:p>
      <text:h text:style-name="Heading_20_3" text:outline-level="3"><text:bookmark-start text:name="__RefHeading___schritt_5eine_geraetegruppe_fuer_pruefungen_erstellen_und_dieser_das_pruefungsprofil_zuweisen_6"/><text:bookmark-start text:name="schritt_5eine_geraetegruppe_fuer_pruefungen_erstellen_und_dieser_das_pruefungsprofil_zuweisen"/>Schritt 5: Eine Gerätegruppe für Prüfungen erstellen und dieser das Prüfungsprofil zuweisen<text:bookmark-end text:name="__RefHeading___schritt_5eine_geraetegruppe_fuer_pruefungen_erstellen_und_dieser_das_pruefungsprofil_zuweisen_6"/><text:bookmark-end text:name="schritt_5eine_geraetegruppe_fuer_pruefungen_erstellen_und_dieser_das_pruefungsprofil_zuweisen"/></text:h>
      <text:p text:style-name="Text_20_body">Über das Menu „Geräte“ kommen Sie über den Unterpunkt „Gerätegruppen“ in die Oberfläche zum Neuanlegen einer Gruppe:
<draw:frame draw:style-name="mediacenter" draw:name="11" text:anchor-type="paragraph" draw:z-index="11" svg:width="26.458333333333cm" style:rel-width="100%" svg:height="5.8102943745632cm" style:rel-height="scale"><draw:image xlink:href="Pictures/d26eb3dcd0a469b9cfadc3662587bd03.png" xlink:type="simple" xlink:show="embed" xlink:actuate="onLoad"/></draw:frame><text:line-break/><text:line-break/>
Sie vergeben einen aussagekräftigen Namen und eine Beschreibung für die Gruppe. Sie müssen den Dialog mit der Schaltfläche „dynamische Gruppe“ verlassen.
<draw:frame draw:style-name="mediacenter" draw:name="12" text:anchor-type="paragraph" draw:z-index="12" svg:width="15.875cm" svg:height="9.2974524076148cm"><draw:image xlink:href="Pictures/d6cfa451e702eed0b095bde753b86522.png" xlink:type="simple" xlink:show="embed" xlink:actuate="onLoad"/></draw:frame><text:line-break/><text:line-break/>
Im nächsten Dialog können Sie die Standardeinstellungen belassen:
<draw:frame draw:style-name="mediacenter" draw:name="13" text:anchor-type="paragraph" draw:z-index="13" svg:width="15.875cm" svg:height="14.158305462653cm"><draw:image xlink:href="Pictures/63d85c33fca12482437dbd42b7ad2d3a.png" xlink:type="simple" xlink:show="embed" xlink:actuate="onLoad"/></draw:frame><text:line-break/><text:line-break/>
Im letzten Schritt wird das in den Schritten 1-2 erstellte Profil der Gerätegruppe zugewiesen. Danach kann der Dialog auch schon vorzeitig verlassen werden.
<draw:frame draw:style-name="mediacenter" draw:name="14" text:anchor-type="paragraph" draw:z-index="14" svg:width="15.875cm" svg:height="14.176003344482cm"><draw:image xlink:href="Pictures/efd7ef03d931a96342fadf1a77eb22d2.png" xlink:type="simple" xlink:show="embed" xlink:actuate="onLoad"/></draw:frame><text:line-break/><text:line-break/>
Damit ist in Jamf School alles vorbereitet. Sie können das Profil in Prüfungen einsetzen.</text:p>
      <text:h text:style-name="Heading_20_3" text:outline-level="3"><text:bookmark-start text:name="__RefHeading___schritt_4geraete_vor_der_pruefung_vorbereiten_7"/><text:bookmark-start text:name="schritt_4geraete_vor_der_pruefung_vorbereiten"/>Schritt 4: Geräte vor der Prüfung vorbereiten<text:bookmark-end text:name="__RefHeading___schritt_4geraete_vor_der_pruefung_vorbereiten_7"/><text:bookmark-end text:name="schritt_4geraete_vor_der_pruefung_vorbereiten"/></text:h>
      <text:p text:style-name="Text_20_body">Prüfen Sie, ob im Profil unter „Einzel-App-Modus“ (Schritt 3) die richtige App für die jeweilige Prüfung ausgewählt ist. Passen Sie dort die Einstellung ggf. an.</text:p>
      <text:p text:style-name="Text_20_body"><draw:frame draw:style-name="PluginODTAutoStyle_Frame_13_text_frame" draw:name="Frame4" text:anchor-type="paragraph" svg:width="385.512pt" draw:z-index="0" svg:min-height="1cm"><draw:text-box><table:table table:style-name="Table"><table:table-column table:style-name="odt_auto_style_table_column_4_1"/><table:table-row><table:table-cell office:value-type="string" table:style-name="tablecell"><text:p text:style-name="tablealignleft">Es wird davon ausgegangen, dass schuleigene Geräte z.B. als Kofferlösung an der Schule vorhanden sind. Die iPads dieser Koffer sind als Benutzergruppen in Jamf School organisiert. Jedem iPad in einem Koffer ist ein Jamf School Benutzer zugewiesen.</text:p></table:table-cell></table:table-row></table:table></draw:text-box></draw:frame></text:p>
      <text:p text:style-name="Text_20_body">Rufen Sie die Gerätegruppe auf und wählen Sie den Reiter Mitglieder:
<draw:frame draw:style-name="mediacenter" draw:name="15" text:anchor-type="paragraph" draw:z-index="15" svg:width="26.458333333333cm" style:rel-width="100%" svg:height="6.0622172929715cm" style:rel-height="scale"><draw:image xlink:href="Pictures/ee6b5630d5f8eeb815b165004e07db92.png" xlink:type="simple" xlink:show="embed" xlink:actuate="onLoad"/></draw:frame><text:line-break/><text:line-break/></text:p>
      <text:p text:style-name="Text_20_body">Setzen Sie über die linke grüne Schaltfläche oben einen Filter „Benutzer - Mitglied von Gruppe“.
<draw:frame draw:style-name="mediacenter" draw:name="16" text:anchor-type="paragraph" draw:z-index="16" svg:width="26.458333333333cm" style:rel-width="100%" svg:height="5.2874197431782cm" style:rel-height="scale"><draw:image xlink:href="Pictures/3b47f81a4bc7f00203ee73f6a6888977.png" xlink:type="simple" xlink:show="embed" xlink:actuate="onLoad"/></draw:frame><text:line-break/><text:line-break/>
Wählen Sie nun die Koffergruppen aus, die in den Prüfungsmodus versetzt werden sollen. Sie können im Falle eines Nachteilsausgleichs auch einzelne Benutzer:innen auswählen. Dadurch wird das Prüfungsprofil auf den iPads aktiviert. Sollten weitere Profile in anderen Gruppen zugewiesen sein, werden die Einstellungen des restriktivsten Profils angewendet. </text:p>
      <text:p text:style-name="Text_20_body"><draw:frame draw:style-name="PluginODTAutoStyle_Frame_17_text_frame" draw:name="Frame5" text:anchor-type="paragraph" svg:width="385.512pt" draw:z-index="0" svg:min-height="1cm"><draw:text-box><table:table table:style-name="Table"><table:table-column table:style-name="odt_auto_style_table_column_5_1"/><table:table-row><table:table-cell office:value-type="string" table:style-name="tablecell"><text:p text:style-name="tablealignleft">Kontrollieren Sie anschließend, ob Sie wirklich nur die ipads in den jeweiligen Koffern in den Prüfungsmodus versetzt haben. Alle weiteren Nutzer:innen, deren iPads über Jamf School verwaltet werden, sind dankbar dafür.</text:p></table:table-cell></table:table-row></table:table></draw:text-box></draw:frame></text:p>
      <text:h text:style-name="Heading_20_2" text:outline-level="2"><text:bookmark-start text:name="__RefHeading___schritt_6nach_der_pruefung_8"/><text:bookmark-start text:name="schritt_6nach_der_pruefung"/>Schritt 6: Nach der Prüfung<text:bookmark-end text:name="__RefHeading___schritt_6nach_der_pruefung_8"/><text:bookmark-end text:name="schritt_6nach_der_pruefung"/></text:h>
      <text:p text:style-name="Text_20_body">Löschen Sie alle Benutzer:innen aus der Gerätegruppe für Prüfungen. Zusätzlich müssen eventuell erstellte Dateien von den Geräten entfernt werden. Das gelingt auf unterschiedlichen Wegen.</text:p>
      <text:h text:style-name="Heading_20_4" text:outline-level="4"><text:bookmark-start text:name="__RefHeading___app_entfernen_und_neu_installieren_9"/><text:bookmark-start text:name="app_entfernen_und_neu_installieren"/>App entfernen und neu installieren<text:bookmark-end text:name="__RefHeading___app_entfernen_und_neu_installieren_9"/><text:bookmark-end text:name="app_entfernen_und_neu_installieren"/></text:h>
      <text:p text:style-name="Text_20_body">Sie können versuchen, die „Prüfungs-App“ zu deinstallieren und anschließend wieder zu installieren. Hinterher sollten Sie stichprobenartig prüfen, ob Dateien der App danach wirklich nicht mehr vorhanden sind. Das sollte der Regelfall sein.</text:p>
      <text:h text:style-name="Heading_20_4" text:outline-level="4"><text:bookmark-start text:name="__RefHeading___inhalte_und_einstellungen_auf_den_geraeten_loeschen_10"/><text:bookmark-start text:name="inhalte_und_einstellungen_auf_den_geraeten_loeschen"/>Inhalte und Einstellungen auf den Geräten löschen<text:bookmark-end text:name="__RefHeading___inhalte_und_einstellungen_auf_den_geraeten_loeschen_10"/><text:bookmark-end text:name="inhalte_und_einstellungen_auf_den_geraeten_loeschen"/></text:h>
      <text:p text:style-name="Text_20_body">Sie finden <text:a xlink:type="simple" xlink:href="https://docs.jamf.com/de/jamf-school/bereitstellung-leitfaden-dokumentation/L%C3%B6schen_von_Daten_auf_einem_Ger%C3%A4t.html" text:style-name="Internet_20_link" text:visited-style-name="Visited_20_Internet_20_Link">hier</text:a> Möglichkeiten, diese Anforderung umzusetzen. Der Weg über Jamf School ist der bequemste.</text:p>
      <text:p text:style-name="Text_20_body"><draw:frame draw:style-name="PluginODTAutoStyle_Frame_21_text_frame" draw:name="Frame6" text:anchor-type="paragraph" svg:width="385.512pt" draw:z-index="0" svg:min-height="1cm"><draw:text-box><table:table table:style-name="Table"><table:table-column table:style-name="odt_auto_style_table_column_6_1"/><table:table-row><table:table-cell office:value-type="string" table:style-name="tablecell"><text:p text:style-name="tablealignleft">Sie können auch mit dem Gastmodus des Shared-iPad experimentieren. Dies löst einige Herausforderungen, bringt bei der Planung der Struktur des MDM aber neue, z.B. die Notwendigkeit, verwaltete Apple-IDs zu nutzen.</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0T19::50:52</meta:creation-date>
    <dc:creator>Generated</dc:creator>
    <dc:date>2026-08-20T19::50:52</dc:date>
    <dc:language>en-US</dc:language>
    <meta:editing-cycles>1</meta:editing-cycles>
    <meta:editing-duration>PT0S</meta:editing-duration>
    <dc:title>recht:pruefungendigital:ipadjamf</dc:title>
  </office:meta>
</office:document-meta>
</file>