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d4e63087a46a0723a9e9dbdd3f939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recht:pruefungendigital:geogebraandroid"/><text:bookmark-start text:name="__RefHeading___pruefungen_mit_der_geogebra-app_unter_android_1"/><text:bookmark-start text:name="pruefungen_mit_der_geogebra-app_unter_android"/>Prüfungen mit der GeoGebra-App unter Android<text:bookmark-end text:name="__RefHeading___pruefungen_mit_der_geogebra-app_unter_android_1"/><text:bookmark-end text:name="pruefungen_mit_der_geogebra-app_unter_android"/></text:h>
      <text:p text:style-name="Text_20_body">Geogebra bietet unterschiedliche Apps an. Welche Apps Sie in Prüfungen verwenden können, hängt von mehreren Parametern ab, u.a. den Beschlüssen der zuständigen Fachschaften an Ihrer Schule. Der Prüfungsmodus steht nicht in allen Apps zur Verfügung.</text:p>
      <text:p text:style-name="Text_20_body"><draw:frame draw:style-name="mediacenter" draw:name=" Bildquelle: https://www.geogebra.org/resource/jtpzznyb/DTYmJ0PFFoFtMRV3/material-jtpzznyb.png Legend" text:anchor-type="paragraph" draw:z-index="0" svg:width="21.537083333333cm" style:rel-width="100%"><draw:text-box><text:p text:style-name="legendcenter"><draw:frame draw:style-name="mediacenter" draw:name=" Bildquelle: https://www.geogebra.org/resource/jtpzznyb/DTYmJ0PFFoFtMRV3/material-jtpzznyb.png" text:anchor-type="paragraph" draw:z-index="0" svg:width="21.537083333333cm" style:rel-width="100%" svg:height="9.36625cm" style:rel-height="scale"><draw:image xlink:href="Pictures/94d4e63087a46a0723a9e9dbdd3f9396.png" xlink:type="simple" xlink:show="embed" xlink:actuate="onLoad"/></draw:frame> Bildquelle: https://www.geogebra.org/resource/jtpzznyb/DTYmJ0PFFoFtMRV3/material-jtpzznyb.png</text:p></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15::00:40</meta:creation-date>
    <dc:creator>Generated</dc:creator>
    <dc:date>2026-09-06T15::00:40</dc:date>
    <dc:language>en-US</dc:language>
    <meta:editing-cycles>1</meta:editing-cycles>
    <meta:editing-duration>PT0S</meta:editing-duration>
    <dc:title>recht:pruefungendigital:geogebraandroid</dc:title>
  </office:meta>
</office:document-meta>
</file>