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df7c7fce60e07463d909fcdd05f1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textbausteine_warum"/><text:bookmark-start text:name="__RefHeading___warum_muss_eine_schule_textbausteine_liefern_1"/><text:bookmark-start text:name="warum_muss_eine_schule_textbausteine_liefern"/>Warum muss eine Schule Textbausteine liefern?<text:bookmark-end text:name="__RefHeading___warum_muss_eine_schule_textbausteine_liefern_1"/><text:bookmark-end text:name="warum_muss_eine_schule_textbausteine_liefern"/></text:h>
      <text:p text:style-name="Text_20_body">Jeder Fördergegenstand (LAN, WLAN, interaktive Tafeln etc.) muss im Digitalpakt einzeln beantragt werden. Für das Ausfüllen des Antrags braucht der Träger jeweils drei Textbausteine á 1000 Zeichen von der Schule: </text:p>
      <text:p text:style-name="Text_20_body"><draw:frame draw:style-name="mediacenter" draw:name="0" text:anchor-type="paragraph" draw:z-index="0" svg:width="23.8125cm" style:rel-width="100%" svg:height="11.759518045775cm" style:rel-height="scale"><draw:image xlink:href="Pictures/d9df7c7fce60e07463d909fcdd05f1c3.png" xlink:type="simple" xlink:show="embed" xlink:actuate="onLoad"/></draw:frame></text:p>
      <text:p text:style-name="Text_20_body">Ohne diese Textbausteine kann vom Träger kein Antrag auf Förderung gestellt werden! Damit ist kein Mittelabruf aus dem Digitalpakt möglich.</text:p>
      <text:h text:style-name="Heading_20_3" text:outline-level="3"><text:bookmark-start text:name="__RefHeading___das_antragsformular_fuer_den_traeger_2"/><text:bookmark-start text:name="das_antragsformular_fuer_den_traeger"/>Das Antragsformular für den Träger<text:bookmark-end text:name="__RefHeading___das_antragsformular_fuer_den_traeger_2"/><text:bookmark-end text:name="das_antragsformular_fuer_den_traeger"/></text:h>
      <text:p text:style-name="Text_20_body">Es befinden sich im Antragsformular drei Textfelder:</text:p>
      <text:list text:style-name="Numbering_20_1" text:continue-numbering="false">
        <text:list-item>
          <text:p text:style-name="Numbering_20_1_Content_First"> Kurzbeschreibung der geplanten bzw. vorhandenen Ausstattung und Internetanbindung an der Schule</text:p>
        </text:list-item>
        <text:list-item>
          <text:p text:style-name="Numbering_20_1_Content"> Kurzbeschreibung des geplanten (medien)pädagogischen Einsatzes des beantragten Fördergegenstands im Unterricht bzw. in der Schule</text:p>
        </text:list-item>
        <text:list-item>
          <text:p text:style-name="Numbering_20_1_Content_Last"> Kurzbeschreibung der geplanten oder bereits umgesetzten Fortbildungen zur Nutzung der beantragten Fördergegenstände in der Schule bzw. im Unterricht</text:p>
        </text:list-item>
      </text:list>
      <text:h text:style-name="Heading_20_3" text:outline-level="3"><text:bookmark-start text:name="__RefHeading___warum_muss_das_die_schule_machen_3"/><text:bookmark-start text:name="warum_muss_das_die_schule_machen"/>Warum muss das die Schule machen?<text:bookmark-end text:name="__RefHeading___warum_muss_das_die_schule_machen_3"/><text:bookmark-end text:name="warum_muss_das_die_schule_machen"/></text:h>
      <text:p text:style-name="Text_20_body">Der Träger ggf. noch unterstützend tätig sein in Bezug auf die bereits vorhandenen Netzstrukturen (LAN/WLAN). Wenn er aber etwas zur Pädagogik oder der Fortbildungsplanung einer Schule schreibt, nähme er Einfluss auf Unterricht und Personalentwicklung einer Schu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4:22</meta:creation-date>
    <dc:creator>Generated</dc:creator>
    <dc:date>2026-08-25T07::14:22</dc:date>
    <dc:language>en-US</dc:language>
    <meta:editing-cycles>1</meta:editing-cycles>
    <meta:editing-duration>PT0S</meta:editing-duration>
    <dc:title>mbk:textbausteine_warum</dc:title>
  </office:meta>
</office:document-meta>
</file>