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bbs:handlungsfelder"/><text:bookmark-start text:name="__RefHeading___bbs_handlungsfelder_laut_kmk_1"/><text:bookmark-start text:name="bbs_handlungsfelder_laut_kmk"/>BBS Handlungsfelder laut KMK<text:bookmark-end text:name="__RefHeading___bbs_handlungsfelder_laut_kmk_1"/><text:bookmark-end text:name="bbs_handlungsfelder_laut_kmk"/></text:h>
      <text:p text:style-name="Text_20_body">Das KMK-Strategiepapier formuliert die sieben beruflichen Handlungsfelder als „Metarahmen“, innerhalb dessen die Kompetenzen aus dem Orientierungsrahmen Medienbildung auf berufliche Lernfelder Anwendung finden soll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rahmenbedingungen_2"/><text:bookmark-start text:name="rahmenbedingungen"/>Rahmenbedingungen<text:bookmark-end text:name="__RefHeading___rahmenbedingungen_2"/><text:bookmark-end text:name="rahmenbedingungen"/></text:h><text:p text:style-name="Text_20_body">Es wird davon ausgegangen, dass im allgemeinbildenden Bereich grundlegende Kompetenzen ausgebildet sind, d.h. die Schüler:innen entsprechend vorbereitet in die berufliche Schule kommen. Das wird momentan nicht der Fall sein, da sich die meisten allgemeinbildenden Schulen erst allmählich auf den Weg machen. Ich empfehle daher den Einsatz eines <text:a xlink:type="simple" xlink:href="https://eval.mzclp.de/index.php/687713?lang=de-informal" text:style-name="Internet_20_link" text:visited-style-name="Visited_20_Internet_20_Link">Analyseinstruments</text:a>, um auf Basis von Selbsteinschätzungen ein Überblick darüber zu gewinnen, was Schüler:innen nach eigener Einschätzung schon können (kreiseigene und niedersächsische BBSen). Sprechen Sie uns (maik.riecken@nibis.de, 04471-706002) an, wenn Sie darüber mehr erfahren möchten. Wir können Ihnen dieses Instrument auch schulscharf zur Verfügung stellen.</text:p></table:table-cell></table:table-row></table:table></draw:text-box></draw:frame></text:p>
      <text:p text:style-name="Text_20_body">Im folgenden wird der Versuch unternommen, die KMK-Kompetenzen den beruflichen Handlungsfelder zuzuordnen. Die erste Kompetenzstufe (K1) findet hier keine Berücksichtigung. Das kann nur exemplarischen Charakter haben. Die Ausbildungsgänge einer BBS sind dermaßen vielfältig, dass es schwierig ist, auf alles eine Passung zu finden. Nur für das berufliche Gymnasium lässt sich der Orientierungsrahmen Medienbildung meiner Meinung nach unverändert übernehmen.</text:p>
      <text:h text:style-name="Heading_20_3" text:outline-level="3"><text:bookmark-start text:name="__RefHeading___anwendung_und_einsatz_von_digitalen_geraeten_und_arbeitstechniken_3"/><text:bookmark-start text:name="anwendung_und_einsatz_von_digitalen_geraeten_und_arbeitstechniken"/>Anwendung und Einsatz von digitalen Geräten und Arbeitstechniken<text:bookmark-end text:name="__RefHeading___anwendung_und_einsatz_von_digitalen_geraeten_und_arbeitstechniken_3"/><text:bookmark-end text:name="anwendung_und_einsatz_von_digitalen_geraeten_und_arbeitstechniken"/></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recherchieren in verschiedenen digitalen Umgebungen. (K2) </text:p>
          </table:table-cell>
          <table:table-cell office:value-type="string" table:style-name="tablecell">
            <text:p text:style-name="tablealignleft"> <text:span text:style-name="Emphasis">Suche in digitalen Katalogen (Mechatronik, Elektrotechnik, Bankwesen), Preis- und Angebotsermittlung im Onlineverfahren</text:span>  </text:p>
          </table:table-cell>
        </table:table-row>
        <table:table-row>
          <table:table-cell office:value-type="string" table:style-name="tablecell">
            <text:p text:style-name="tablealignleft"> … rufen Daten und Informationen von verschiedenen Orten ab. (K2) </text:p>
          </table:table-cell>
          <table:table-cell office:value-type="string" table:style-name="tablecell">
            <text:p text:style-name="tablealignleft"> <text:span text:style-name="Emphasis">Preisvergleich beim Einkauf, Ermittlung von Teilenummern, Ermittlung von Versicherungs- und Finanzprodukten, Ermittlung rechtlicher Vorgaben im Steuerrecht</text:span> </text:p>
          </table:table-cell>
        </table:table-row>
        <table:table-row>
          <table:table-cell office:value-type="string" table:style-name="tablecell">
            <text:p text:style-name="tablealignleft">  … können technische Bearbeitungswerkzeuge sowie ästhetische Gestaltungsmittel benennen und wenden diese in verschiedenen Formaten (Text, Bild, Audio, Video, etc.) an (K2)</text:p>
          </table:table-cell>
          <table:table-cell office:value-type="string" table:style-name="tablecell">
            <text:p text:style-name="tablealignleft"> <text:span text:style-name="Emphasis">Kundenkommunikation (Bereitstellung in unterschiedlichen Dateiformaten, ansprechende Anschreiben), bei Präsentationen in nicht firmeneigenen Umgebungen (Präsentationen auf fremder Präsentationstechnik)</text:span>   </text:p>
          </table:table-cell>
        </table:table-row>
        <table:table-row>
          <table:table-cell office:value-type="string" table:style-name="tablecell">
            <text:p text:style-name="tablealignleft"> … verarbeiten Informationen, Inhalte und vorhandene digitale Produkte weiter. (K2)</text:p>
          </table:table-cell>
          <table:table-cell office:value-type="string" table:style-name="tablecell">
            <text:p text:style-name="tablealignleft"> <text:span text:style-name="Emphasis">Angebotserstellung auf Basis von (Kunden-)Vorgaben, digitale Visualisierung von Produkten und Alternativen (Küchenbau, 3d-Raumplanung)</text:span>   </text:p>
          </table:table-cell>
        </table:table-row>
        <table:table-row>
          <table:table-cell office:value-type="string" table:style-name="tablecell">
            <text:p text:style-name="tablealignleft">  … präsentieren ihre Medienprodukte unter Einsatz digitaler Werkzeuge. (K2)</text:p>
          </table:table-cell>
          <table:table-cell office:value-type="string" table:style-name="tablecell">
            <text:p text:style-name="tablealignleft"> <text:span text:style-name="Emphasis">Erstellung von Präsentationen für Meetings und Verkaufsgespräche, Bereitstellung für unterschiedliche Betriebssysteme, Erstellung technischer Dokumentationen</text:span>  </text:p>
          </table:table-cell>
        </table:table-row>
        <table:table-row>
          <table:table-cell office:value-type="string" table:style-name="tablecell">
            <text:p text:style-name="tablealignleft"> … setzen unterschiedliche Gestaltungsmittel zielgerichtet ein und dokumentieren ihren Produktionsprozess. (K3) </text:p>
          </table:table-cell>
          <table:table-cell office:value-type="string" table:style-name="tablecell">
            <text:p text:style-name="tablealignleft"> <text:span text:style-name="Emphasis">Berücksichtigung des Corporate-Design des Arbeitgebers/der Arbeitgeberin, Dokumentation der verwendeten Quellen, Dokumentation des Erstellungsweges im Rahmen des Wissensmanagements innerhalb des Betriebs.</text:span>  </text:p>
          </table:table-cell>
        </table:table-row>
        <table:table-row>
          <table:table-cell office:value-type="string" table:style-name="tablecell">
            <text:p text:style-name="tablealignleft">  … setzen Werkzeuge bedarfsgerecht ein. (K2)</text:p>
          </table:table-cell>
          <table:table-cell office:value-type="string" table:style-name="tablecell">
            <text:p text:style-name="tablealignleft"> <text:span text:style-name="Emphasis">Geeignete Wahl des Werkzeugs bezogen auf die jeweilige Lernsituation, adäquate Anpassung des Aufwands bzw. Komplexität des Werkzeugs an die Erfordernisse</text:span>  </text:p>
          </table:table-cell>
        </table:table-row>
        <table:table-row>
          <table:table-cell office:value-type="string" table:style-name="tablecell">
            <text:p text:style-name="tablealignleft"> … erarbeiten und formulieren erste algorithmische Zusammenhänge. (K2) </text:p>
          </table:table-cell>
          <table:table-cell office:value-type="string" table:style-name="tablecell">
            <text:p text:style-name="tablealignleft"> <text:span text:style-name="Emphasis">Automatisierung von Prozessen (z.B. Erstellung von Nutzung von Makros in Fachanwendungen), bedarfs- und kundengerechte Parametrierung technischer Systeme, v.a. bei Steuerungen</text:span>  </text:p>
          </table:table-cell>
        </table:table-row>
        <table:table-row>
          <table:table-cell office:value-type="string" table:style-name="tablecell">
            <text:p text:style-name="tablealignleft">  … erkennen und formulieren algorithmische Strukturen in digitalen Werkzeugen. (K3)</text:p>
          </table:table-cell>
          <table:table-cell office:value-type="string" table:style-name="tablecell">
            <text:p text:style-name="tablealignleft"> <text:span text:style-name="Emphasis">Vergleich unterschiedlicher Steuerungssysteme und Beratungsleistungen dazu, Entwicklung sinnvoller Grundeinstellungen, strukturierte Fehler- bzw. Störungssuche, Verbesserung bisheriger etablierter betrieblicher Verfahren</text:span>  </text:p>
          </table:table-cell>
        </table:table-row>
      </table:table>
      <text:h text:style-name="Heading_20_3" text:outline-level="3"><text:bookmark-start text:name="__RefHeading___personale_berufliche_handlungsfaehigkeitschuelerinnen_4"/><text:bookmark-start text:name="personale_berufliche_handlungsfaehigkeitschuelerinnen"/>Personale berufliche Handlungsfähigkeit: Schüler:innen...<text:bookmark-end text:name="__RefHeading___personale_berufliche_handlungsfaehigkeitschuelerinnen_4"/><text:bookmark-end text:name="personale_berufliche_handlungsfaehigkeitschuelerinnen"/></text:h>
      <table:table table:style-name="Table">
        <table:table-column/>
        <table:table-column/>
        <table:table-row>
          <table:table-cell office:value-type="string" table:style-name="tablecell">
            <text:p text:style-name="tablealignleft"> <text:span text:style-name="Strong_20_Emphasis">Kompetenzbeschreibung</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organisieren, strukturieren und sichern Daten und Informationen. (K2) </text:p>
          </table:table-cell>
          <table:table-cell office:value-type="string" table:style-name="tablecell">
            <text:p text:style-name="tablealignleft"> <text:span text:style-name="Emphasis">Datenhaltung in CRM-Systemen, Umsetzung betriebsinterner Prozesse in Fachanwendungen, Pflege von Datenbeständen (Eingabe, Löschung, Korrektur, Ergänzung), Partizipation an betriebsinternem Wissensmanagement</text:span> </text:p>
          </table:table-cell>
        </table:table-row>
        <table:table-row>
          <table:table-cell office:value-type="string" table:style-name="tablecell">
            <text:p text:style-name="tablealignleft"> … analysieren und strukturieren themenrelevante Informationen aus Medienangeboten. (K2) </text:p>
          </table:table-cell>
          <table:table-cell office:value-type="string" table:style-name="tablecell">
            <text:p text:style-name="tablealignleft"> <text:span text:style-name="Emphasis">Nutzung relevanter Informationen aus Medienangeboten (auch unkonventionell über YouTube-Channels) für das eigene Berufshandeln, Identifikation der Themenrelevanz</text:span>  </text:p>
          </table:table-cell>
        </table:table-row>
        <table:table-row>
          <table:table-cell office:value-type="string" table:style-name="tablecell">
            <text:p text:style-name="tablealignleft">  … analysieren relevante Quellen. (K2) </text:p>
          </table:table-cell>
          <table:table-cell office:value-type="string" table:style-name="tablecell">
            <text:p text:style-name="tablealignleft"> <text:span text:style-name="Emphasis">Bewertung von berufsbezogenen Inhalten aus unterschiedlichen Quellen (betrieblich, schulisch, außerschulisch), Reflektion der Erkenntnisse mit Fachpersonen/Vertrauenspersonen vor der Integration in das eigene berufliche Handeln.</text:span>  </text:p>
          </table:table-cell>
        </table:table-row>
        <table:table-row>
          <table:table-cell office:value-type="string" table:style-name="tablecell">
            <text:p text:style-name="tablealignleft"> … verarbeiten Suchergebnisse (K2) </text:p>
          </table:table-cell>
          <table:table-cell office:value-type="string" table:style-name="tablecell">
            <text:p text:style-name="tablealignleft"><text:span text:style-name="Emphasis">Integration von Artefakten in eigene Medienprodukte, Integration erfolgreicher Lösungsstrategien in das betriebseigene Wissensmanagement</text:span></text:p>
          </table:table-cell>
        </table:table-row>
        <table:table-row>
          <table:table-cell office:value-type="string" table:style-name="tablecell">
            <text:p text:style-name="tablealignleft">  … führen selbständig komplexe  Medienrecherchen durch. (K3) </text:p>
          </table:table-cell>
          <table:table-cell office:value-type="string" table:style-name="tablecell">
            <text:p text:style-name="tablealignleft"> <text:span text:style-name="Emphasis">Auswahl von geeignetem Bild und Tonmaterial für Präsentationen, Ermittlung von Lösungsstrategien für komplexere Problemstellungen in Fachanwendungen, Ersatzteilrecherche, Angebotsermittlung, Preisvergleiche mit Mitbewerber:innen</text:span>  </text:p>
          </table:table-cell>
        </table:table-row>
        <table:table-row>
          <table:table-cell office:value-type="string" table:style-name="tablecell">
            <text:p text:style-name="tablealignleft"> … bewerten kriteriengeleitet Informationsquellen und Suchergebnisse. (K3)  </text:p>
          </table:table-cell>
          <table:table-cell office:value-type="string" table:style-name="tablecell">
            <text:p text:style-name="tablealignleft"> <text:span text:style-name="Emphasis">Fehlerlösungen auf YouTube oder Apps auf die Einhaltung fachlicher Standards überprüfen (Handwerk), Qualitätseinschätzung bei der Beschaffung von Ersatzteilen aus unterschiedlichen Quellen, Identifikation geeigneter Bezugsquellen für Ware und Teile</text:span> </text:p>
          </table:table-cell>
        </table:table-row>
        <table:table-row>
          <table:table-cell office:value-type="string" table:style-name="tablecell">
            <text:p text:style-name="tablealignleft">  … sichern Ergebnisse mit selbstgewählten Methoden und Strategien. (K3) </text:p>
          </table:table-cell>
          <table:table-cell office:value-type="string" table:style-name="tablecell">
            <text:p text:style-name="tablealignleft"> <text:span text:style-name="Emphasis">Aufbereitung von Daten für Entscheidungen im Betrieb, Dokumentation von Fehlern und Fehlersuchstrategien, Erfassung von Dienstleistungen bzw. Handlungsschritten für die Rechnungsstellung</text:span> </text:p>
          </table:table-cell>
        </table:table-row>
        <table:table-row>
          <table:table-cell office:value-type="string" table:style-name="tablecell">
            <text:p text:style-name="tablealignleft"> … geben Erkenntnisse aus Medienerfahrungen weiter und bringen diese in kommunikative und kooperative Prozesse ein. (K3)  </text:p>
          </table:table-cell>
          <table:table-cell office:value-type="string" table:style-name="tablecell">
            <text:p text:style-name="tablealignleft"> <text:span text:style-name="Emphasis">Innerbetriebliche Etablierung veränderter Arbeitsprozesse z.B. aus schulischer Vorbildung, Kommunikation von Erfahrungen aus Kundengesprächen, Überblick über Kunden zur Verfügung stehende digitale Werkzeuge schaffen</text:span> </text:p>
          </table:table-cell>
        </table:table-row>
        <table:table-row>
          <table:table-cell office:value-type="string" table:style-name="tablecell">
            <text:p text:style-name="tablealignleft">  … verwenden verschiedene digitale Kommunikationsmöglichkeiten zielgerichtet, adressaten- und situationsgerecht. (K3) </text:p>
          </table:table-cell>
          <table:table-cell office:value-type="string" table:style-name="tablecell">
            <text:p text:style-name="tablealignleft"> <text:span text:style-name="Emphasis">Wahl des geeigneten Werkzeugs für die Kundenkommunikation, differenzierte Ansprache des Gegenübers anhängig von der Beziehungsebene (Kollegin/Kollege, Vorgesetzte/r, Kund:in etc.), Berücksichtigung des Arbeitschutzes (z.B. Abgrenzung von Arbeit und Freizeit) // |
| … teilen ihre Produkte unter Berücksichtigung von Urheber- und Nutzungsrecht. (K3)  | //reflektierte Verwendung von Ton-, Video- und Grafikdateien in der geschäftlichen Kommunikation und der Kommunikation nach außen, Bewusstsein für unterschiedliche Lizenzmodelle, z.B. © vs. CC</text:span> </text:p>
          </table:table-cell>
        </table:table-row>
        <table:table-row>
          <table:table-cell office:value-type="string" table:style-name="tablecell">
            <text:p text:style-name="tablealignleft">  … definieren Kriterien für die Beurteilung von Medienprodukten. (K2) </text:p>
          </table:table-cell>
          <table:table-cell office:value-type="string" table:style-name="tablecell">
            <text:p text:style-name="tablealignleft"> <text:span text:style-name="Emphasis">Reflektion unterschiedlicher fachlicher Präsentationen, Einbezug urheber- und lizenzrechtlicher Auswahlkriterien, Reflektion von Featurefilmen und Socialmediaauftritten des eigenen Betriebes</text:span>  </text:p>
          </table:table-cell>
        </table:table-row>
        <table:table-row>
          <table:table-cell office:value-type="string" table:style-name="tablecell">
            <text:p text:style-name="tablealignleft"> … wählen geeignete Präsentationsformen für eine sach- und addressatengerechte Veröffentlichung ihrer Medienprodukte (K3) </text:p>
          </table:table-cell>
          <table:table-cell office:value-type="string" table:style-name="tablecell">
            <text:p text:style-name="tablealignleft"> <text:span text:style-name="Emphasis">Kenntnis unterschiedlicher Werkzeuge und Plattformen für die betriebliche Kommunikation, je nach Kontext Wahl des adäquaten Medienprodukts</text:span> </text:p>
          </table:table-cell>
        </table:table-row>
        <table:table-row>
          <table:table-cell office:value-type="string" table:style-name="tablecell">
            <text:p text:style-name="tablealignleft">  … agieren sicher und verantwortungsbewusst in digitalen Umgebungen. (K3) </text:p>
          </table:table-cell>
          <table:table-cell office:value-type="string" table:style-name="tablecell">
            <text:p text:style-name="tablealignleft"> <text:span text:style-name="Emphasis">Trennung von Rollen (z.B. Angestellter/e und private Person) auf Socialmedia, Vermeidung der öffentlichen Kritik am Arbeitgeber sofern arbeitsrechtliche Belange zu berücksichtigen sind.</text:span> </text:p>
          </table:table-cell>
        </table:table-row>
        <table:table-row>
          <table:table-cell office:value-type="string" table:style-name="tablecell">
            <text:p text:style-name="tablealignleft"> … formulieren Anforderungen an digitale Lernumgebungen. (K2) </text:p>
          </table:table-cell>
          <table:table-cell office:value-type="string" table:style-name="tablecell">
            <text:p text:style-name="tablealignleft"> <text:span text:style-name="Emphasis">Eignung für die Arbeitsprozesse im Betrieb, Passung zu eigenen Arbeitsabläufen, Notwendigkeit von Rückkanälen</text:span>  </text:p>
          </table:table-cell>
        </table:table-row>
        <table:table-row>
          <table:table-cell office:value-type="string" table:style-name="tablecell">
            <text:p text:style-name="tablealignleft">  … ermitteln Bedarfe für die Lösung technischer Probleme. (K2) </text:p>
          </table:table-cell>
          <table:table-cell office:value-type="string" table:style-name="tablecell">
            <text:p text:style-name="tablealignleft"> <text:span text:style-name="Emphasis">Strukturierte Fehlersuche, Erfahrungsaustausch in der Lehre, Dokumentation von bereits erfolgreichen Lösungen.</text:span>  </text:p>
          </table:table-cell>
        </table:table-row>
        <table:table-row>
          <table:table-cell office:value-type="string" table:style-name="tablecell">
            <text:p text:style-name="tablealignleft"> … bewerten und nutzen effektive digitale Lernmöglichkeiten und digitale Werkzeuge sowie Medien zum Lernen, Arbeiten und Problemlösen. (K3) </text:p>
          </table:table-cell>
          <table:table-cell office:value-type="string" table:style-name="tablecell">
            <text:p text:style-name="tablealignleft"> <text:span text:style-name="Emphasis">Aufbau eines Lernnetzwerks über den Betrieb hinaus, Nutzung digitaler und analoger Formate</text:span></text:p>
          </table:table-cell>
        </table:table-row>
        <table:table-row>
          <table:table-cell office:value-type="string" table:style-name="tablecell">
            <text:p text:style-name="tablealignleft">  … planen und verwenden eine strukturierte, algorithmische Sequenz bei der Erstellung eigener Programme zur Problemlösung. (K3) </text:p>
          </table:table-cell>
          <table:table-cell office:value-type="string" table:style-name="tablecell">
            <text:p text:style-name="tablealignleft"> //Nutzung von vorgebenen Fehlersuchstrategien (z.B. in Betriebsanleitung), Modifikation dieser Strategien auf Basis eigener Erfahrungen, Verschriftlichung selbst gefundener Strategien, kontextbezogene Parametrierung von Steuerungen, Aufbau adäquater Schaltung für den vorher definierten Zweck, Berücksichtigung von Vorschriften bei der Umsetzung //  </text:p>
          </table:table-cell>
        </table:table-row>
      </table:table>
      <text:h text:style-name="Heading_20_3" text:outline-level="3"><text:bookmark-start text:name="__RefHeading___selbstmanagement_und_selbstorganisationsfaehigkeit_5"/><text:bookmark-start text:name="selbstmanagement_und_selbstorganisationsfaehigkeit"/>Selbstmanagement und Selbstorganisationsfähigkeit<text:bookmark-end text:name="__RefHeading___selbstmanagement_und_selbstorganisationsfaehigkeit_5"/><text:bookmark-end text:name="selbstmanagement_und_selbstorganisationsfaehigkeit"/></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passen ihre Kommunikation und ihr Verhalten der jeweiligen digitalen Umgebung an. (K2)</text:p>
          </table:table-cell>
          <table:table-cell office:value-type="string" table:style-name="tablecell">
            <text:p text:style-name="tablealignleft"><text:span text:style-name="Emphasis">Trennung von Privatleben und beruflicher Tätigkeit auf Socialmedia, Kundenkommunikation über Messenger den jeweiligen Beziehungen anpassen, adäquates Antwortverhalten in digitaler Kommunikation</text:span>  </text:p>
          </table:table-cell>
        </table:table-row>
        <table:table-row>
          <table:table-cell office:value-type="string" table:style-name="tablecell">
            <text:p text:style-name="tablealignleft"> … beurteilen Chancen und Risiken verschiedener Kommunikationsmöglichkeiten in digitalen Umgebungen. (K2) </text:p>
          </table:table-cell>
          <table:table-cell office:value-type="string" table:style-name="tablecell">
            <text:p text:style-name="tablealignleft"> <text:span text:style-name="Emphasis">Analyse der in einem Betrieb praktizierten Kommunikationskanäle mit Lieferanten oder Kunden, bewusste Entscheidungen für digitale/analoge/hybride Formate</text:span> </text:p>
          </table:table-cell>
        </table:table-row>
        <table:table-row>
          <table:table-cell office:value-type="string" table:style-name="tablecell">
            <text:p text:style-name="tablealignleft">  … reflektieren die Nutzung digitaler Kommunikationsmöglichkeiten und kommunizieren verantwortungsbewusst. (K2)</text:p>
          </table:table-cell>
          <table:table-cell office:value-type="string" table:style-name="tablecell">
            <text:p text:style-name="tablealignleft"><text:span text:style-name="Emphasis">Analyse der in einem Betrieb praktizierten Kommunikationskanäle mit Lieferanten oder Kunden, bewusste Entscheidungen für digitale/analoge/hybride Formate, Verwendung adäquater - betrieblich angemessener - Sprache</text:span>  </text:p>
          </table:table-cell>
        </table:table-row>
        <table:table-row>
          <table:table-cell office:value-type="string" table:style-name="tablecell">
            <text:p text:style-name="tablealignleft"> … kooperieren selbständig, reflektiert sowie verantwortungsbewusst in digitalen Umgebungen. (K3) </text:p>
          </table:table-cell>
          <table:table-cell office:value-type="string" table:style-name="tablecell">
            <text:p text:style-name="tablealignleft"><text:span text:style-name="Emphasis">Absprachen mit Kolleg:innen (z.B. Werkzeug- und Arbeitsmittelanforderungen im Kundenservice), Unterscheidung der Hierarchieebenen bei Ansprache und Stil der Kommunikation, Aktive Nutzung der Angebote des Arbeitgebers zum Wissensmanagement und Ausstausch</text:span> </text:p>
          </table:table-cell>
        </table:table-row>
        <table:table-row>
          <table:table-cell office:value-type="string" table:style-name="tablecell">
            <text:p text:style-name="tablealignleft">  … kennen die Bedeutung von  geistigem Eigentum. (K2)</text:p>
          </table:table-cell>
          <table:table-cell office:value-type="string" table:style-name="tablecell">
            <text:p text:style-name="tablealignleft"><text:span text:style-name="Emphasis">Reflektierte Verwendung von digitalen Artefakten (Texte, Bilder, Videos etc.) in der Außenkommunikation des Betriebs, Kenntnis unterschiedlicher Lizenzmodelle, Nutzung geeigneter Lizenzmodelle für betrieblich erstellte Publikationen (Webseite, Betriebsanleitung, Störungsleitfäden etc.) //  |
| … reflektieren ihr eigenes Nutzungsverhalten und vereinbaren Regeln zum Umgang mit digitalen Endgeräten.  (K2) |</text:span>Reflektion und Umsetzung der Nutzungsregeln für betriebliche Kommunikationsmittel und Geräte (Diensthandy, Dienstlaptop etc.), reflektierte Nutzung von Privatgeräten für betriebliche Zwecke insbesondere wenn betriebliche Alternativen vorhanden sind, keine private Nutzung von dienstlichen Geräten (falls keine technische Trennung eingerichtet ist)// </text:p>
          </table:table-cell>
        </table:table-row>
        <table:table-row>
          <table:table-cell office:value-type="string" table:style-name="tablecell">
            <text:p text:style-name="tablealignleft">  … wenden Strategien zum Selbstschutz und zur Selbstkontrolle an. (K2)</text:p>
          </table:table-cell>
          <table:table-cell office:value-type="string" table:style-name="tablecell">
            <text:p text:style-name="tablealignleft"> <text:span text:style-name="Emphasis">reflektierter Umgang mit der Entgrenzung zwischen Arbeitswelt und dem Privatraum - gerade auch durch digitale Medien, Bewusstsein um Arbeitnehmer:innenrechte //  |
| … reflektieren ihre Selbstdarstellung in sozialen Medien. (K2) | //die digitale Selbstdarstellung in unterschiedlichen Perspektiven sehen (Bewerber:innen zu „googeln“ ist zwar verboten, jedoch durchaus Praxis), die private Socialmediapersönlichkeit von der beruflichen reflektiert trennen</text:span> </text:p>
          </table:table-cell>
        </table:table-row>
        <table:table-row>
          <table:table-cell office:value-type="string" table:style-name="tablecell">
            <text:p text:style-name="tablealignleft">  … nutzen digitale Werkzeuge (z. B. Apps) zur Förderung der eigenen Gesundheit. (K2)</text:p>
          </table:table-cell>
          <table:table-cell office:value-type="string" table:style-name="tablecell">
            <text:p text:style-name="tablealignleft"> <text:span text:style-name="Emphasis">Arbeitszeiterfassung und Arbeitsdokumentation, ggf. Bewegungsanalyse zur Vorbeugung von gesundheitlichen Schäden</text:span> </text:p>
          </table:table-cell>
        </table:table-row>
        <table:table-row>
          <table:table-cell office:value-type="string" table:style-name="tablecell">
            <text:p text:style-name="tablealignleft"> … beurteilen den Nutzen digitaler Lernumgebungen für den persönlichen Gebrauch. (K2) </text:p>
          </table:table-cell>
          <table:table-cell office:value-type="string" table:style-name="tablecell"/>
        </table:table-row>
        <table:table-row>
          <table:table-cell office:value-type="string" table:style-name="tablecell">
            <text:p text:style-name="tablealignleft">  … identifizieren passende Werkzeuge zur Problemlösung. (K2)</text:p>
          </table:table-cell>
          <table:table-cell office:value-type="string" table:style-name="tablecell"/>
        </table:table-row>
        <table:table-row>
          <table:table-cell office:value-type="string" table:style-name="tablecell">
            <text:p text:style-name="tablealignleft"> … entwickeln Lösungsstrategien. (K2) </text:p>
          </table:table-cell>
          <table:table-cell office:value-type="string" table:style-name="tablecell"/>
        </table:table-row>
        <table:table-row>
          <table:table-cell office:value-type="string" table:style-name="tablecell">
            <text:p text:style-name="tablealignleft">  … entwickeln und nutzen Strategien zur Beseitigung eigener Defizite bei der Nutzung digitaler Werkzeuge. (K2)</text:p>
          </table:table-cell>
          <table:table-cell office:value-type="string" table:style-name="tablecell"/>
        </table:table-row>
        <table:table-row>
          <table:table-cell office:value-type="string" table:style-name="tablecell">
            <text:p text:style-name="tablealignleft"> … passen digitale Umgebungen und Werkzeuge zum persönlichen Gebrauch an. (K3) </text:p>
          </table:table-cell>
          <table:table-cell office:value-type="string" table:style-name="tablecell"/>
        </table:table-row>
        <table:table-row>
          <table:table-cell office:value-type="string" table:style-name="tablecell">
            <text:p text:style-name="tablealignleft">  … finden Lösungen für technische Probleme und verstehen Funktionsweisen sowie grundlegende Prinzipien der digitalen Welt. (K3)</text:p>
          </table:table-cell>
          <table:table-cell office:value-type="string" table:style-name="tablecell"/>
        </table:table-row>
        <table:table-row>
          <table:table-cell office:value-type="string" table:style-name="tablecell">
            <text:p text:style-name="tablealignleft"> … setzen Lösungsstrategien effektiv um. (K3) </text:p>
          </table:table-cell>
          <table:table-cell office:value-type="string" table:style-name="tablecell"/>
        </table:table-row>
        <table:table-row>
          <table:table-cell office:value-type="string" table:style-name="tablecell">
            <text:p text:style-name="tablealignleft">  … analysieren und vergleichen Medienangebote und deren Gestaltungsmittel. (K2)</text:p>
          </table:table-cell>
          <table:table-cell office:value-type="string" table:style-name="tablecell"/>
        </table:table-row>
        <table:table-row>
          <table:table-cell office:value-type="string" table:style-name="tablecell">
            <text:p text:style-name="tablealignleft"> … analysieren und modifizieren den eigenen Mediengebrauch. (K2) </text:p>
          </table:table-cell>
          <table:table-cell office:value-type="string" table:style-name="tablecell"/>
        </table:table-row>
        <table:table-row>
          <table:table-cell office:value-type="string" table:style-name="tablecell">
            <text:p text:style-name="tablealignleft">  … beurteilen durch Medien vermittelte Rollen- und Wirklichkeitsvorstellungen. (K2)</text:p>
          </table:table-cell>
          <table:table-cell office:value-type="string" table:style-name="tablecell"/>
        </table:table-row>
        <table:table-row>
          <table:table-cell office:value-type="string" table:style-name="tablecell">
            <text:p text:style-name="tablealignleft"> … bewerten Medienangebote und deren Gestaltungsmittel. (K3) </text:p>
          </table:table-cell>
          <table:table-cell office:value-type="string" table:style-name="tablecell"/>
        </table:table-row>
        <table:table-row>
          <table:table-cell office:value-type="string" table:style-name="tablecell">
            <text:p text:style-name="tablealignleft">  … setzen sich mit dem Problem der ständigen Verfügund Erreichbarkeit kritisch auseinander.</text:p>
          </table:table-cell>
          <table:table-cell office:value-type="string" table:style-name="tablecell"/>
        </table:table-row>
      </table:table>
      <text:h text:style-name="Heading_20_3" text:outline-level="3"><text:bookmark-start text:name="__RefHeading___internationales_denken_und_handeln_6"/><text:bookmark-start text:name="internationales_denken_und_handeln"/>Internationales Denken und Handeln<text:bookmark-end text:name="__RefHeading___internationales_denken_und_handeln_6"/><text:bookmark-end text:name="internationales_denken_und_handeln"/></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bereiten Informationen unter Berücksichtigung rechtlicher Vorgaben auf. (K3)</text:p>
          </table:table-cell>
          <table:table-cell office:value-type="string" table:style-name="tablecell"/>
        </table:table-row>
        <table:table-row>
          <table:table-cell office:value-type="string" table:style-name="tablecell">
            <text:p text:style-name="tablealignleft"> … beteiligen sich an gesellschaftlichen Diskursen, und nutzen ihre Medienerfahrungen und Kommunikationsmöglichkeiten zur aktiven gesellschaftlichen Partizipation (K3) </text:p>
          </table:table-cell>
          <table:table-cell office:value-type="string" table:style-name="tablecell"/>
        </table:table-row>
        <table:table-row>
          <table:table-cell office:value-type="string" table:style-name="tablecell">
            <text:p text:style-name="tablealignleft">  … berücksichtigen ethische Prinzipien und kulturelle Vielfalt bei der Kommunikation und Kooperation in digitalen Umgebungen. (K3)</text:p>
          </table:table-cell>
          <table:table-cell office:value-type="string" table:style-name="tablecell"/>
        </table:table-row>
        <table:table-row>
          <table:table-cell office:value-type="string" table:style-name="tablecell">
            <text:p text:style-name="tablealignleft"> … berücksichtigen Persönlichkeits-, Urheber- und Nutzungsrechte bei ihren Gestaltungs- und Produktionsprozessen. (K3) </text:p>
          </table:table-cell>
          <table:table-cell office:value-type="string" table:style-name="tablecell"/>
        </table:table-row>
      </table:table>
      <text:h text:style-name="Heading_20_3" text:outline-level="3"><text:bookmark-start text:name="__RefHeading___projektorientierte_kooperationsformen_7"/><text:bookmark-start text:name="projektorientierte_kooperationsformen"/>Projektorientierte Kooperationsformen<text:bookmark-end text:name="__RefHeading___projektorientierte_kooperationsformen_7"/><text:bookmark-end text:name="projektorientierte_kooperationsformen"/></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führen in kooperativen Arbeitsprozessen mit digitalen Werkzeugen Daten, Informationen und Ressourcen zusammen. (K2) </text:p>
          </table:table-cell>
          <table:table-cell office:value-type="string" table:style-name="tablecell"/>
        </table:table-row>
        <table:table-row>
          <table:table-cell office:value-type="string" table:style-name="tablecell">
            <text:p text:style-name="tablealignleft"> … wählen in kooperativen Arbeitsprozessen passende digitale Werkzeuge bzw. Plattformen zum Teilen und beherrschen die Referenzierungspraxis (Quellenangaben). (K2) </text:p>
          </table:table-cell>
          <table:table-cell office:value-type="string" table:style-name="tablecell"/>
        </table:table-row>
        <table:table-row>
          <table:table-cell office:value-type="string" table:style-name="tablecell">
            <text:p text:style-name="tablealignleft">  … integrieren eigene digitale Produkte in bestehendes Wissen. (K3) </text:p>
          </table:table-cell>
          <table:table-cell office:value-type="string" table:style-name="tablecell"/>
        </table:table-row>
        <table:table-row>
          <table:table-cell office:value-type="string" table:style-name="tablecell">
            <text:p text:style-name="tablealignleft"> … geben kriteriengeleitet Rückmeldung zum Medienprodukt und zur Präsentation </text:p>
          </table:table-cell>
          <table:table-cell office:value-type="string" table:style-name="tablecell"/>
        </table:table-row>
        <table:table-row>
          <table:table-cell office:value-type="string" table:style-name="tablecell">
            <text:p text:style-name="tablealignleft">  … nutzen digitale Technologien für soziales Wohlergehen und Eingliederung. (K3) </text:p>
          </table:table-cell>
          <table:table-cell office:value-type="string" table:style-name="tablecell"/>
        </table:table-row>
        <table:table-row>
          <table:table-cell office:value-type="string" table:style-name="tablecell">
            <text:p text:style-name="tablealignleft"> … nutzen digitale Technologien zum Schutz von Natur und Umwelt. </text:p>
          </table:table-cell>
          <table:table-cell office:value-type="string" table:style-name="tablecell"/>
        </table:table-row>
        <table:table-row>
          <table:table-cell office:value-type="string" table:style-name="tablecell">
            <text:p text:style-name="tablealignleft">  … teilen Strategien zur Beseitigung eigener Defizite bei der Nutzung digitaler Werkzeuge mit anderen. (K3) </text:p>
          </table:table-cell>
          <table:table-cell office:value-type="string" table:style-name="tablecell"/>
        </table:table-row>
      </table:table>
      <text:h text:style-name="Heading_20_3" text:outline-level="3"><text:bookmark-start text:name="__RefHeading___datenschutz_und_datensicherheit_8"/><text:bookmark-start text:name="datenschutz_und_datensicherheit"/>Datenschutz und Datensicherheit<text:bookmark-end text:name="__RefHeading___datenschutz_und_datensicherheit_8"/><text:bookmark-end text:name="datenschutz_und_datensicherheit"/></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text:span text:style-name="Strong_20_Emphasis">Anwendungsbeispiele in der beruflichen Bildung</text:span> (Konkretisierung)</text:p>
          </table:table-cell>
        </table:table-row>
        <table:table-row>
          <table:table-cell office:value-type="string" table:style-name="tablecell">
            <text:p text:style-name="tablealignleft">  … entwickeln ein Bewusstsein für Datensicherheit, Datenschutz und Datenmissbrauch, um ihre Privatsphäre durch geeignete Maßnahmen zu schützen. (K2) </text:p>
          </table:table-cell>
          <table:table-cell office:value-type="string" table:style-name="tablecell"/>
        </table:table-row>
        <table:table-row>
          <table:table-cell office:value-type="string" table:style-name="tablecell" table:number-columns-spanned="2">
            <text:p text:style-name="tablealignleft"> … berücksichtigen Jugendschutz- und Verbraucherschutzmaßnahmen. (K2) </text:p>
          </table:table-cell>
          <table:covered-table-cell/>
        </table:table-row>
        <table:table-row>
          <table:table-cell office:value-type="string" table:style-name="tablecell">
            <text:p text:style-name="tablealignleft">  … nutzen bewusst Internetdienste und wenden dort Strategien zum Schutz personenbezogener Daten an. (K3) </text:p>
          </table:table-cell>
          <table:table-cell office:value-type="string" table:style-name="tablecell"/>
        </table:table-row>
        <table:table-row>
          <table:table-cell office:value-type="string" table:style-name="tablecell">
            <text:p text:style-name="tablealignleft"> … beurteilen verwendete digitale Werkzeuge im Hinblick auf den Datenschutz und mögliche gesellschaftliche Auswirkungen. (K3) </text:p>
          </table:table-cell>
          <table:table-cell office:value-type="string" table:style-name="tablecell"/>
        </table:table-row>
      </table:table>
      <text:h text:style-name="Heading_20_3" text:outline-level="3"><text:bookmark-start text:name="__RefHeading___kritischer_umgang_mit_digital_vernetzten_medien_und_den_folgen_der_digitalisierung_fuer_die_lebens-_und_arbeitswelt_9"/><text:bookmark-start text:name="kritischer_umgang_mit_digital_vernetzten_medien_und_den_folgen_der_digitalisierung_fuer_die_lebens-_und_arbeitswelt"/>Kritischer Umgang mit digital vernetzten Medien und den Folgen der Digitalisierung für die Lebens- und Arbeitswelt<text:bookmark-end text:name="__RefHeading___kritischer_umgang_mit_digital_vernetzten_medien_und_den_folgen_der_digitalisierung_fuer_die_lebens-_und_arbeitswelt_9"/><text:bookmark-end text:name="kritischer_umgang_mit_digital_vernetzten_medien_und_den_folgen_der_digitalisierung_fuer_die_lebens-_und_arbeitswelt"/></text:h>
      <table:table table:style-name="Table">
        <table:table-column/>
        <table:table-column/>
        <table:table-row>
          <table:table-cell office:value-type="string" table:style-name="tablecell">
            <text:p text:style-name="tablealignleft"> <text:span text:style-name="Strong_20_Emphasis">Kompetenzbeschreibung: Schüler:innen…</text:span> </text:p>
          </table:table-cell>
          <table:table-cell office:value-type="string" table:style-name="tablecell">
            <text:p text:style-name="tablealignleft"> <text:span text:style-name="Strong_20_Emphasis">Anwendungsbeispiele in der beruflichen Bildung</text:span> (Konkretisierung) </text:p>
          </table:table-cell>
        </table:table-row>
        <table:table-row>
          <table:table-cell office:value-type="string" table:style-name="tablecell">
            <text:p text:style-name="tablealignleft">  … analysieren und vergleichen Inhalt, Struktur, Darstellungsart und Zielrichtung von Daten- und Informationsquellen. (K2) </text:p>
          </table:table-cell>
          <table:table-cell office:value-type="string" table:style-name="tablecell"/>
        </table:table-row>
        <table:table-row>
          <table:table-cell office:value-type="string" table:style-name="tablecell">
            <text:p text:style-name="tablealignleft"> … interpretieren Informationen aus Medienangeboten und bewerten diese kritisch. (K3) </text:p>
          </table:table-cell>
          <table:table-cell office:value-type="string" table:style-name="tablecell"/>
        </table:table-row>
        <table:table-row>
          <table:table-cell office:value-type="string" table:style-name="tablecell">
            <text:p text:style-name="tablealignleft">  … hinterfragen ihr eigenes Nutzungsverhalten digitaler Technologien hinsichtlich der Auswirkungen auf Natur und Umwelt. (K2) </text:p>
          </table:table-cell>
          <table:table-cell office:value-type="string" table:style-name="tablecell"/>
        </table:table-row>
        <table:table-row>
          <table:table-cell office:value-type="string" table:style-name="tablecell">
            <text:p text:style-name="tablealignleft"> … entwickeln ein Bewusstsein für ethische Fragen der Datenverwendung und bringen ihre Haltung in den gesellschaftlichen Diskurs ein. (K3) </text:p>
          </table:table-cell>
          <table:table-cell office:value-type="string" table:style-name="tablecell"/>
        </table:table-row>
        <table:table-row>
          <table:table-cell office:value-type="string" table:style-name="tablecell">
            <text:p text:style-name="tablealignleft">  … identifizieren Mechanismen zur Verbrauchermanipulation und setzen mögliche Schutzmaßnahmen ein (K3) </text:p>
          </table:table-cell>
          <table:table-cell office:value-type="string" table:style-name="tablecell"/>
        </table:table-row>
        <table:table-row>
          <table:table-cell office:value-type="string" table:style-name="tablecell">
            <text:p text:style-name="tablealignleft"> … reflektieren die Wirkung von Medien auf das eigene Handeln sowie auf Individuum und Gesellschaft. (K2) </text:p>
          </table:table-cell>
          <table:table-cell office:value-type="string" table:style-name="tablecell"/>
        </table:table-row>
        <table:table-row>
          <table:table-cell office:value-type="string" table:style-name="tablecell">
            <text:p text:style-name="tablealignleft">  … erkennen die Folgen ihrer Mediennutzung auf ihr persönliches Umfeld. (K2) </text:p>
          </table:table-cell>
          <table:table-cell office:value-type="string" table:style-name="tablecell"/>
        </table:table-row>
        <table:table-row>
          <table:table-cell office:value-type="string" table:style-name="tablecell" table:number-columns-spanned="2">
            <text:p text:style-name="tablealignleft"> … orientieren ihre Mediennutzung an (z. B. durch das Grundgesetz  formulierten) Werten (K2) </text:p>
          </table:table-cell>
          <table:covered-table-cell/>
        </table:table-row>
        <table:table-row>
          <table:table-cell office:value-type="string" table:style-name="tablecell">
            <text:p text:style-name="tablealignleft">  … schätzen die Auswirkungen digitaler Technologien auf wirtschaftliche, soziale und politische Prozesse ein. (K3) </text:p>
          </table:table-cell>
          <table:table-cell office:value-type="string" table:style-name="tablecell"/>
        </table:table-row>
        <table:table-row>
          <table:table-cell office:value-type="string" table:style-name="tablecell">
            <text:p text:style-name="tablealignleft"> … reflektieren die Bedeutung von Medien für die Identitätsbildung (auch in gesellschaftlichen Kontexten). (K3) </text:p>
          </table:table-cell>
          <table:table-cell office:value-type="string" table:style-name="tablecell"/>
        </table:table-row>
        <table:table-row>
          <table:table-cell office:value-type="string" table:style-name="tablecell">
            <text:p text:style-name="tablealignleft">  … analysieren und reflektieren den Einfluss von Medien auf gesellschaftliche Prozesse und Werte.  (K3) </text:p>
          </table:table-cell>
          <table:table-cell office:value-type="string" table:style-name="tablecell"/>
        </table:table-row>
        <table:table-row>
          <table:table-cell office:value-type="string" table:style-name="tablecell">
            <text:p text:style-name="tablealignleft"> … reflektieren die Potentiale der Digitalisierung im Sinne sozialer Integration sowie zur gesellschaftlichen Partizipation. (K3) </text:p>
          </table:table-cell>
          <table:table-cell office:value-type="string" table:style-name="tablecell"/>
        </table:table-row>
        <table:table-row>
          <table:table-cell office:value-type="string" table:style-name="tablecell">
            <text:p text:style-name="tablealignleft">  … beurteilen die Bedeutung medialer Darstellungen für die Bewusstseinsbildung und die politische Meinungsbildung.  (K3) </text:p>
          </table:table-cell>
          <table:table-cell office:value-type="string" table:style-name="tablecell"/>
        </table:table-row>
        <table:table-row>
          <table:table-cell office:value-type="string" table:style-name="tablecell">
            <text:p text:style-name="tablealignleft"> … beurteilen die Entwicklung digitaler Medien und Technologien. (K3)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07:42</meta:creation-date>
    <dc:creator>Generated</dc:creator>
    <dc:date>2026-09-06T15::07:42</dc:date>
    <dc:language>en-US</dc:language>
    <meta:editing-cycles>1</meta:editing-cycles>
    <meta:editing-duration>PT0S</meta:editing-duration>
    <dc:title>mbk:bbs:handlungsfelder</dc:title>
  </office:meta>
</office:document-meta>
</file>