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ff4c8764109e235211dc78af44293f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bookmark text:name="material:infgsnds-caesar"/>An dieser Seite wird gerade gearbeitet.</text:p></table:table-cell></table:table-row></table:table></draw:text-box></draw:frame></text:p>
      <text:h text:style-name="Heading_20_2" text:outline-level="2"><text:bookmark-start text:name="__RefHeading___die_caesarverschluesselung_als_einfache_geheimschrift_1"/><text:bookmark-start text:name="die_caesarverschluesselung_als_einfache_geheimschrift"/>Die Caesarverschlüsselung als einfache Geheimschrift<text:bookmark-end text:name="__RefHeading___die_caesarverschluesselung_als_einfache_geheimschrift_1"/><text:bookmark-end text:name="die_caesarverschluesselung_als_einfache_geheimschrift"/></text:h>
      <table:table table:style-name="Table">
        <table:table-column/>
        <table:table-column/>
        <table:table-row>
          <table:table-cell office:value-type="string" table:style-name="tableheader">
            <text:p text:style-name="Table_20_Heading">  <draw:frame draw:style-name="mediacenter" draw:name="0" text:anchor-type="paragraph" draw:z-index="0" svg:width="5.2916666666667cm" style:rel-width="100%" svg:height="7.4871039056743cm" style:rel-height="scale"><draw:image xlink:href="Pictures/fff4c8764109e235211dc78af44293f0.jpg" xlink:type="simple" xlink:show="embed" xlink:actuate="onLoad"/></draw:frame>  </text:p>
          </table:table-cell>
          <table:table-cell office:value-type="string" table:style-name="tableheader">
            <text:p text:style-name="Table_20_Heading">  Die Caesarverschlüsselung als einfache Geheimschrift (Kurzbeschreibung)  </text:p>
          </table:table-cell>
        </table:table-row>
        <table:table-row>
          <table:table-cell office:value-type="string" table:style-name="tablecell">
            <text:p text:style-name="tablealignleft"> <text:span text:style-name="Strong_20_Emphasis">Idee</text:span>    </text:p>
          </table:table-cell>
          <table:table-cell office:value-type="string" table:style-name="tablecell">
            <text:p text:style-name="tablealignleft"> In dieser Einheit lernen die Kinder mit der Caesarverschlüsselung ein einfaches Verfahren kennen, mit dem man Daten verschlüsseln kann. Sie wenden das Verfahren auf <text:a xlink:type="simple" xlink:href="https://wiki.mzclp.de/doku.php?id=material:infgsnds-morsen" text:style-name="Internet_20_link" text:visited-style-name="Visited_20_Internet_20_Link">das Morsen</text:a> an, indem sie verschlüsselte Botschaften verschicken. </text:p>
          </table:table-cell>
        </table:table-row>
        <table:table-row>
          <table:table-cell office:value-type="string" table:style-name="tablecell">
            <text:p text:style-name="tablealignleft"> <text:span text:style-name="Strong_20_Emphasis">Organisatorisches</text:span> </text:p>
          </table:table-cell>
          <table:table-cell office:value-type="string" table:style-name="tablecell">
            <text:p text:style-name="tablealignleft"> Schulform: Grundschule<text:line-break/>Klassenstufe: 3-4<text:line-break/>Zeitumfang: ca. 60 Minuten<text:line-break/></text:p>
          </table:table-cell>
        </table:table-row>
        <table:table-row>
          <table:table-cell office:value-type="string" table:style-name="tablecell">
            <text:p text:style-name="tablealignleft"> <text:span text:style-name="Strong_20_Emphasis">Curriculares Umfeld</text:span> </text:p>
          </table:table-cell>
          <table:table-cell office:value-type="string" table:style-name="tablecell">
            <text:p text:style-name="tablealignleft"> <text:span text:style-name="Strong_20_Emphasis"><text:a xlink:type="simple" xlink:href="https://dl.gi.de/bitstream/handle/20.500.12116/20121/61-GI-Empfehlung_Kompetenzen_informatische_Bildung_Primarbereich.pdf?sequence=1&amp;isAllowed=y" text:style-name="Internet_20_link" text:visited-style-name="Visited_20_Internet_20_Link">Bildungsstandards im Primarbereich (GI)</text:a></text:span><text:line-break/>- Die Schüler*innen nutzen und entwickeln Vereinbarungen, um Daten zu verschlüsseln und entschlüsseln (S.21) <text:line-break/>- Die Schüler*innen nutzen und entwickeln Vereinbarungen zur Übermittlung von Nachrichten (S.13)<text:line-break/><text:line-break/><text:span text:style-name="Strong_20_Emphasis"><text:a xlink:type="simple" xlink:href="https://www.nibis.de/uploads/nlq-proksza/Orientierungsrahmen_Medienbildung_Niedersachsen.pdf" text:style-name="Internet_20_link" text:visited-style-name="Visited_20_Internet_20_Link">Orientierungsrahmen Medienbildung</text:a></text:span><text:line-break/>- Die Schüler:innen entwickeln ein Bewusstsein für Datensicherheit, Datenschutz und Datenmissbrauch, um ihre Privatssphäre durch geeignete Maßnahmen zu schützen (4.2)<text:line-break/>- Die Schüler:innen beurteilen digitale Werkzeuge im Hinblick auf den Datenschutz und mögliche gesellschaftliche Auswirkungen (5.3)</text:p>
          </table:table-cell>
        </table:table-row>
        <table:table-row>
          <table:table-cell office:value-type="string" table:style-name="tablecell">
            <text:p text:style-name="tablealignleft"> <text:span text:style-name="Strong_20_Emphasis">Voraussetzungen</text:span> </text:p>
          </table:table-cell>
          <table:table-cell office:value-type="string" table:style-name="tablecell">
            <text:p text:style-name="tablealignleft"> Lehrer:innen wenden die Begriffe Information, Daten, Codierung und Verschlüsselung sicher an. <text:line-break/>Schüler:innen können mit einiger Sicherheit einfache Worte lesen und schreiben.<text:line-break/>Schüler:innen ist die Abhörproblematik unverschlüsselt übertragener Daten bewusst. </text:p>
          </table:table-cell>
        </table:table-row>
        <table:table-row>
          <table:table-cell office:value-type="string" table:style-name="tablecell">
            <text:p text:style-name="tablealignleft"> <text:span text:style-name="Strong_20_Emphasis">Ablauf</text:span> </text:p>
          </table:table-cell>
          <table:table-cell office:value-type="string" table:style-name="tablecell">
            <text:p text:style-name="tablealignleft"> Die Schüler:innen verschlüsseln einfache Wörter und Sätze mit der Caesarverschlüsselung. Sie üben das Verschlüsseln und Entschlüsseln in Partnerarbeit. Wörter als einfache Informationen werden danach über eine größere Distanz <text:a xlink:type="simple" xlink:href="https://wiki.mzclp.de/doku.php?id=material:infgsnds-morsen" text:style-name="Internet_20_link" text:visited-style-name="Visited_20_Internet_20_Link">mit dem Morsealphabet</text:a> verschlüsselt übertragen.  </text:p>
          </table:table-cell>
        </table:table-row>
        <table:table-row>
          <table:table-cell office:value-type="string" table:style-name="tablecell">
            <text:p text:style-name="tablealignleft"> <text:span text:style-name="Strong_20_Emphasis">fachlicher Hintergrund</text:span> </text:p>
          </table:table-cell>
          <table:table-cell office:value-type="string" table:style-name="tablecell">
            <text:p text:style-name="tablealignleft"> Die Caesarverschlüsselung ist ein sehr einfaches Verfahren, um Daten so zu übertragen, dass sie nicht auf den ersten Blick man Menschen mitgelesen werden können. Für einen Computer stellt die Caesarverschlüsselung keine Schwierigkeit dar. Verschlüsselte Verbindungen auf hohem Niveau erkennt man im Internet an dem „s“ hinter der Protokollbezeichnung (http<text:span text:style-name="Strong_20_Emphasis">s</text:span>, ftp<text:span text:style-name="Strong_20_Emphasis">s</text:span>) </text:p>
          </table:table-cell>
        </table:table-row>
        <table:table-row>
          <table:table-cell office:value-type="string" table:style-name="tablecell">
            <text:p text:style-name="tablealignleft"> <text:span text:style-name="Strong_20_Emphasis">Materialien</text:span> </text:p>
          </table:table-cell>
          <table:table-cell office:value-type="string" table:style-name="tablecell">
            <text:p text:style-name="tablealignleft"> - <text:a xlink:type="simple" xlink:href="https://wiki.mzclp.de/doku.php?id=material:infgsnds-caesar&amp;do=export_pdf" text:style-name="Internet_20_link" text:visited-style-name="Visited_20_Internet_20_Link"> PDF-Export dieser Seite</text:a><text:line-break/>- <text:a xlink:type="simple" xlink:href="https://gc.de/gc/caesar/" text:style-name="Internet_20_link" text:visited-style-name="Visited_20_Internet_20_Link">Webseite zum Verschlüsseln und Entschlüsseln der Caesarverschlüsselung</text:a><text:line-break/><text:line-break/><text:span text:style-name="Strong_20_Emphasis">Zum Ausdrucken:</text:span><text:line-break/>- <text:a xlink:type="simple" xlink:href="https://wiki.mzclp.de/lib/exe/fetch.php?media=material:caesar_verschluesselung.pdf" text:style-name="Internet_20_link" text:visited-style-name="Visited_20_Internet_20_Link"> Schülermaterial zur Caesarverschlüsselung </text:a>, Quelle: (<text:a xlink:type="simple" xlink:href="https://www.wissensfabrik.de/mitmachprojekte/weiterfuehrende-schule/it2school/" text:style-name="Internet_20_link" text:visited-style-name="Visited_20_Internet_20_Link">it2school</text:a>) <text:line-break/><text:line-break/><text:span text:style-name="Strong_20_Emphasis">Hinweis:</text:span> Für eine Seite werden pro Schüler:in zusätzlich festes Papier (150-200g/m²) und Paketklammern benötigt!</text:p>
          </table:table-cell>
        </table:table-row>
      </table:table>
      <text:h text:style-name="Heading_20_3" text:outline-level="3"><text:bookmark-start text:name="__RefHeading___ausfuehrliche_beschreibung_2"/><text:bookmark-start text:name="ausfuehrliche_beschreibung"/>Ausführliche Beschreibung<text:bookmark-end text:name="__RefHeading___ausfuehrliche_beschreibung_2"/><text:bookmark-end text:name="ausfuehrliche_beschreibung"/></text:h>
      <table:table table:style-name="Table">
        <table:table-column/>
        <table:table-column/>
        <table:table-row>
          <table:table-cell office:value-type="string" table:style-name="tableheader">
            <text:p text:style-name="Table_20_Heading"> <draw:frame draw:style-name="mediacenter" draw:name="1" text:anchor-type="paragraph" draw:z-index="1" svg:width="5.2916666666667cm" style:rel-width="100%" svg:height="7.4871039056743cm" style:rel-height="scale"><draw:image xlink:href="Pictures/fff4c8764109e235211dc78af44293f0.jpg" xlink:type="simple" xlink:show="embed" xlink:actuate="onLoad"/></draw:frame>  </text:p>
          </table:table-cell>
          <table:table-cell office:value-type="string" table:style-name="tableheader">
            <text:p text:style-name="Table_20_Heading">  Die Caesarverschlüsselung als einfache Geheimschrift (Ausführliche Beschreibung)  </text:p>
          </table:table-cell>
        </table:table-row>
        <table:table-row>
          <table:table-cell office:value-type="string" table:style-name="tablecell">
            <text:p text:style-name="tablealignleft"> <text:span text:style-name="Strong_20_Emphasis">Einordnung</text:span>    </text:p>
          </table:table-cell>
          <table:table-cell office:value-type="string" table:style-name="tablecell">
            <text:p text:style-name="tablealignleft">Wenn Daten oder Informationen über größere Distanzen übertragen werden, können Dritte diese Daten an <text:a xlink:type="simple" xlink:href="https://wiki.mzclp.de/doku.php?id=material:infgsnds-internetversteher" text:style-name="Internet_20_link" text:visited-style-name="Visited_20_Internet_20_Link">verschiedenen Stellen im Internet</text:a> mitlesen.  Dadurch dass z.B. das Morsealphabet weltweit bekannt ist, kann man es aber sehr leicht „abhören“. Mit der Caesarverschlüsselung lernen die Kinder ein einfaches Verfahren zur „Absicherung“ von Daten kennen. Die Caesarverschlüsselung ist extrem unsicher und kann von Computern und geübten Menschen leicht entschlüsselt werden. Das wird anhand einer Webseite gezeigt. In einer Reflexion kann das problematisiert und daraug hingewiesen werden, dass Verschlüsselung im Internet mit viel sicheren Methoden funktioniert. </text:p>
          </table:table-cell>
        </table:table-row>
        <table:table-row>
          <table:table-cell office:value-type="string" table:style-name="tablecell">
            <text:p text:style-name="tablealignleft"> <text:span text:style-name="Strong_20_Emphasis">Spielvoraussetzungen</text:span> </text:p>
          </table:table-cell>
          <table:table-cell office:value-type="string" table:style-name="tablecell">
            <text:p text:style-name="tablealignleft"> - ein wenig Platz<text:line-break/>- eine Paketklammer für jede/n Schüler:in <text:line-break/>- das ausgedruckte Material zu Vertiefung (die Seite mit der Bastelvorlage auf dickem Papier ausgedruckt) <text:line-break/>- Gegenstände zum Übertragen (z.B. die weißen und schwarzen Karten aus der <text:a xlink:type="simple" xlink:href="https://wiki.mzclp.de/doku.php?id=material:infgsnds-karten" text:style-name="Internet_20_link" text:visited-style-name="Visited_20_Internet_20_Link">Einheit mit den Pixelgrafiken</text:a> </text:p>
          </table:table-cell>
        </table:table-row>
        <table:table-row>
          <table:table-cell office:value-type="string" table:style-name="tablecell">
            <text:p text:style-name="tablealignleft"> <text:span text:style-name="Strong_20_Emphasis">Ablauf</text:span> </text:p>
          </table:table-cell>
          <table:table-cell office:value-type="string" table:style-name="tablecell">
            <text:p text:style-name="tablealignleft"> Als Einleitung wird der <text:a xlink:type="simple" xlink:href="https://www.youtube.com/watch?v=8Z9SB4y759M" text:style-name="Internet_20_link" text:visited-style-name="Visited_20_Internet_20_Link">Film zum Thema Datenübertragung</text:a> gezeigt. Als Vertiefung dient das <text:a xlink:type="simple" xlink:href="https://wiki.mzclp.de/lib/exe/fetch.php?media=material:morsen-material.pdf" text:style-name="Internet_20_link" text:visited-style-name="Visited_20_Internet_20_Link">ausgedruckte Material zum Morsealphabet</text:a>. Es sollten die Begriffe „Information“ (= Wort), „Daten“ (= codierte Worte) und „Codierung“ (= Umwandlungsvorschrift) auf das Morsealphabet übertragen/darauf angewendet werden. Anschließend wird von einer Kleingruppe zu einer Kleingruppe ein Wort „gemorst“. Das kann z.B. durch weiße (kurz) und schwarze Karten (lang) geschehen oder durch andere im Material verwendete Gegenstände oder Verfahren (Fähnchen / Lichtzeichen). Das Morsen kann auch über einen Stromkreis mit Lämpchen und Schalter passieren, sodass in dieser Einheit Querbezüge möglich werden. Einer sendet und alle aus der Gruppe notieren die Nachricht. Dabei kann die <text:a xlink:type="simple" xlink:href="https://gc.de/gc/caesar/" text:style-name="Internet_20_link" text:visited-style-name="Visited_20_Internet_20_Link">angegebene Webseite</text:a> beim Codieren/Decodieren helfen, wenn die Worte länger werden. </text:p>
          </table:table-cell>
        </table:table-row>
        <table:table-row>
          <table:table-cell office:value-type="string" table:style-name="tablecell">
            <text:p text:style-name="tablealignleft"> <text:span text:style-name="Strong_20_Emphasis">Optionen/Erweiterungen</text:span> </text:p>
          </table:table-cell>
          <table:table-cell office:value-type="string" table:style-name="tablecell">
            <text:p text:style-name="tablealignleft"> Beim Morsen sind beliebige „Sender“ möglich. Da das Morsealphabet standardisiert ist, klappt das Aufschreiben der Worte - abgesehen von Übertragungsfehlern - eigentlich immer. </text:p>
          </table:table-cell>
        </table:table-row>
        <table:table-row>
          <table:table-cell office:value-type="string" table:style-name="tablecell">
            <text:p text:style-name="tablealignleft"> <text:span text:style-name="Strong_20_Emphasis">Erfahrungen</text:span> </text:p>
          </table:table-cell>
          <table:table-cell office:value-type="string" table:style-name="tablecell">
            <text:p text:style-name="tablealignleft"> Es ist wichtig, zunächst mit Buchstaben zu beginnen und sich dann über einfache Wörter bis hin zu kleinen Sätzen vorzuarbeiten. Für Schüler:innen, die sich mit dem Schreiben und Lesen schwertun, kann eine Codierungs-/Decodierungshilfe in Form der angegebenen Webseite hilfreich sein. Sie schreiben z.B. beim Empfangen nur die Punkte und Striche auf und lassen die dann im Netz „Übersetzen“. </text:p>
          </table:table-cell>
        </table:table-row>
        <table:table-row>
          <table:table-cell office:value-type="string" table:style-name="tablecell">
            <text:p text:style-name="tablealignleft"> <text:span text:style-name="Strong_20_Emphasis">Reflexion</text:span> </text:p>
          </table:table-cell>
          <table:table-cell office:value-type="string" table:style-name="tablecell">
            <text:p text:style-name="tablealignleft"> Am Schluss sollte die Verschlüsselungsproblematik erarbeitet werden. Leitfragen könnten sein:<text:line-break/>- Was ist der Vorteil am Morsen gegenüber unseren eigenen bisherigen Datenübertragungsverfahren??<text:line-break/>- Was kann beim Morsen alles schiefgehen?<text:line-break/>- Welche Informationen kann man morsen und welchen nicht? (Klappt das auch mit Musik?)<text:line-break/>- Welche Informationen würdet ihr morsen und welche nicht?<text:line-break/>- Würdet ihr nachts mit einer Taschelampe eurem Freund in der Stadt morsen, was euch heute peinliches passiert ist?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2::54:25</meta:creation-date>
    <dc:creator>Generated</dc:creator>
    <dc:date>2026-08-17T02::54:25</dc:date>
    <dc:language>en-US</dc:language>
    <meta:editing-cycles>1</meta:editing-cycles>
    <meta:editing-duration>PT0S</meta:editing-duration>
    <dc:title>material:infgsnds-caesar</dc:title>
  </office:meta>
</office:document-meta>
</file>