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l:digkompgs"/><text:bookmark-start text:name="__RefHeading___digitale_kompetenzen_fuer_grundschullehrkraefte_1"/><text:bookmark-start text:name="digitale_kompetenzen_fuer_grundschullehrkraefte"/>Digitale Kompetenzen für Grundschullehrkräfte<text:bookmark-end text:name="__RefHeading___digitale_kompetenzen_fuer_grundschullehrkraefte_1"/><text:bookmark-end text:name="digitale_kompetenzen_fuer_grundschullehrkraefte"/></text:h>
      <text:p text:style-name="Text_20_body">Demnächst finden Sie hier weitere Informationen zur Fortbildungsreih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3::46:28</meta:creation-date>
    <dc:creator>Generated</dc:creator>
    <dc:date>2026-08-21T23::46:28</dc:date>
    <dc:language>en-US</dc:language>
    <meta:editing-cycles>1</meta:editing-cycles>
    <meta:editing-duration>PT0S</meta:editing-duration>
    <dc:title>material:digkompgs</dc:title>
  </office:meta>
</office:document-meta>
</file>