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3"/><text:bookmark-start text:name="__RefHeading___workflow_3_-_pdf-dokumente_auf_dem_ipad_unterschreiben_1"/><text:bookmark-start text:name="workflow_3_-_pdf-dokumente_auf_dem_ipad_unterschreiben"/>Workflow 3 - PDF-Dokumente auf dem iPad unterschreiben<text:bookmark-end text:name="__RefHeading___workflow_3_-_pdf-dokumente_auf_dem_ipad_unterschreiben_1"/><text:bookmark-end text:name="workflow_3_-_pdf-dokumente_auf_dem_ipad_unterschreiben"/></text:h>
      <text:p text:style-name="Text_20_body"><text:a xlink:type="simple" xlink:href="https://wiki.mzclp.de/lib/exe/fetch.php?media=material:videos:pdf_dokumente_auf_dem_ipad_unterschreiben_ipad_tutorial_ipados18_-1080p-hls.mp4" text:style-name="Internet_20_link" text:visited-style-name="Visited_20_Internet_20_Link">pdf_dokumente_auf_dem_ipad_unterschreib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2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4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17</meta:creation-date>
    <dc:creator>Generated</dc:creator>
    <dc:date>2026-08-25T06::13:17</dc:date>
    <dc:language>en-US</dc:language>
    <meta:editing-cycles>1</meta:editing-cycles>
    <meta:editing-duration>PT0S</meta:editing-duration>
    <dc:title>lehrkraefte:ipadworkflow03</dc:title>
  </office:meta>
</office:document-meta>
</file>