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serv:profis"/><text:bookmark-start text:name="__RefHeading___fuer_profis_1"/><text:bookmark-start text:name="fuer_profis"/>Für Profis<text:bookmark-end text:name="__RefHeading___fuer_profis_1"/><text:bookmark-end text:name="fuer_profis"/></text:h>
      <text:p text:style-name="Text_20_body">Als Profi sind Sie in der Regel schon eng mit der Bedienung von IServ vertraut. Enge Aufgaben machen für Sie daher keinen Sin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4::31:38</meta:creation-date>
    <dc:creator>Generated</dc:creator>
    <dc:date>2026-09-10T14::31:38</dc:date>
    <dc:language>en-US</dc:language>
    <meta:editing-cycles>1</meta:editing-cycles>
    <meta:editing-duration>PT0S</meta:editing-duration>
    <dc:title>iserv:profis</dc:title>
  </office:meta>
</office:document-meta>
</file>