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0751256cf7fc93c1bd6998fa405c154.png"/>
  <manifest:file-entry manifest:media-type="image/png" manifest:full-path="Pictures/79be59500979e2f7a5b9dcebcadb5f4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serv:onlinemedienmz"/><text:bookmark-start text:name="__RefHeading___kreisonlinemedien_in_iserv_integrieren_1"/><text:bookmark-start text:name="kreisonlinemedien_in_iserv_integrieren"/>Kreisonlinemedien in IServ integrieren<text:bookmark-end text:name="__RefHeading___kreisonlinemedien_in_iserv_integrieren_1"/><text:bookmark-end text:name="kreisonlinemedien_in_iserv_integrieren"/></text:h>
      <text:p text:style-name="Text_20_body">Zunehmend verlieren die „händischen Medien“ (z.B. DVDs) im Verleih des Medienzentrums an Bedeutung. Das wachsende Onlineangebot ist bei einer Partnerfirma gehostet. Der Zugriff ist entweder über ein persönliches Login möglich (bald auch über moin.schule) oder über ein Schullogin. Dieses lässt sich in IServ integrieren. </text:p>
      <text:p text:style-name="Text_20_body">Sie benötigen dafür zwei Nummern:</text:p>
      <text:list text:style-name="Numbering_20_1" text:continue-numbering="false">
        <text:list-item>
          <text:p text:style-name="Numbering_20_1_Content_First"> Ihre offizielle Schulnummer: <text:a xlink:type="simple" xlink:href="https://www.eis-online.niedersachsen.de/SchSuchen.aspx" text:style-name="Internet_20_link" text:visited-style-name="Visited_20_Internet_20_Link">https://www.eis-online.niedersachsen.de/SchSuchen.aspx</text:a></text:p>
        </text:list-item>
        <text:list-item>
          <text:p text:style-name="Numbering_20_1_Content_Last"> Ihre Schulkundennummer im Medienzentrum Cloppenburg ( bitte unter info@mzclp.de erfragen )</text:p>
        </text:list-item>
      </text:list>
      <text:p text:style-name="Text_20_body">Mit diesen Daten können Sie nun die Verbindung im IServ vornehmen. Gehen Sie dazu im Verwaltungsbereich auf „Konfiguration ⇒ Pakete“. Falls die Pakete</text:p>
      <text:list text:style-name="List_20_1" text:continue-numbering="false">
        <text:list-item>
          <text:p text:style-name="List_20_1_Content_First"> Edupool</text:p>
        </text:list-item>
        <text:list-item>
          <text:p text:style-name="List_20_1_Content_Last"> Online-Medien</text:p>
        </text:list-item>
      </text:list>
      <text:p text:style-name="Text_20_body">nicht installiert sind, müssen Sie das zunächst nachholen - setzen Sie die Haken vor den Modulen:
<draw:frame draw:style-name="mediacenter" draw:name="0" text:anchor-type="paragraph" draw:z-index="0" svg:width="13.229166666667cm" svg:height="15.379873294347cm"><draw:image xlink:href="Pictures/60751256cf7fc93c1bd6998fa405c154.png" xlink:type="simple" xlink:show="embed" xlink:actuate="onLoad"/></draw:frame>
<text:line-break/>
Klicken Sie unten in der Mitte auf die Schaltfläche „Hinzufügen“ und bestätigen Sie die Auswahl im nächsten Schritt:
<draw:frame draw:style-name="mediacenter" draw:name="1" text:anchor-type="paragraph" draw:z-index="1" svg:width="10.583333333333cm" svg:height="12.601019184652cm"><draw:image xlink:href="Pictures/79be59500979e2f7a5b9dcebcadb5f4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0::38:55</meta:creation-date>
    <dc:creator>Generated</dc:creator>
    <dc:date>2026-08-10T10::38:55</dc:date>
    <dc:language>en-US</dc:language>
    <meta:editing-cycles>1</meta:editing-cycles>
    <meta:editing-duration>PT0S</meta:editing-duration>
    <dc:title>iserv:onlinemedienmz</dc:title>
  </office:meta>
</office:document-meta>
</file>