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4bdb5a89665b2e888907eeb8f74c99.png"/>
  <manifest:file-entry manifest:media-type="image/png" manifest:full-path="Pictures/bc9923ff85e10cd50e9fe8ade90d5b99.png"/>
  <manifest:file-entry manifest:media-type="image/png" manifest:full-path="Pictures/e96d7a8960c75b971d8b142bdb71cffe.png"/>
  <manifest:file-entry manifest:media-type="image/png" manifest:full-path="Pictures/fb7d95b42dd06692d47d79ccb0c30843.png"/>
  <manifest:file-entry manifest:media-type="image/png" manifest:full-path="Pictures/06e56ad16561cedb10c1609cf6d23dec.png"/>
  <manifest:file-entry manifest:media-type="image/png" manifest:full-path="Pictures/c3d9b088d3d39c8d2ce8547236d364ed.png"/>
  <manifest:file-entry manifest:media-type="image/png" manifest:full-path="Pictures/6e0e9244dc885ebfd0b4fc6b6818e3e3.png"/>
  <manifest:file-entry manifest:media-type="image/png" manifest:full-path="Pictures/0b560f6e0c4310f9dc69b32e68e617ae.png"/>
  <manifest:file-entry manifest:media-type="image/png" manifest:full-path="Pictures/a80203e6302c0c619b634297bcc26081.png"/>
  <manifest:file-entry manifest:media-type="image/png" manifest:full-path="Pictures/f136afbc4928070c0efeb29fd8fa7346.png"/>
  <manifest:file-entry manifest:media-type="image/png" manifest:full-path="Pictures/d0a7aac428724888f56b7405ac6a3c75.png"/>
  <manifest:file-entry manifest:media-type="image/png" manifest:full-path="Pictures/cb90fd95a2fc3af98b80e4275be2153e.png"/>
  <manifest:file-entry manifest:media-type="image/png" manifest:full-path="Pictures/e9e3f4e83e9140714c8805e351c198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serv:notabilityiserv"/><text:bookmark-start text:name="__RefHeading___notability_ueber_iserv_synchronisieren_1"/><text:bookmark-start text:name="notability_ueber_iserv_synchronisieren"/>Notability über IServ synchronisieren<text:bookmark-end text:name="__RefHeading___notability_ueber_iserv_synchronisieren_1"/><text:bookmark-end text:name="notability_ueber_iserv_synchronisieren"/></text:h>
      <text:p text:style-name="Text_20_body">Notability speichert Daten lokal. Da es sich um eine iPad-App handelt, dürfen in diesen Daten <text:span text:style-name="Strong_20_Emphasis">in keinem Fall</text:span> <text:a xlink:type="simple" xlink:href="http://www.schure.de/20600/15-05410-1-8.htm" text:style-name="Internet_20_link" text:visited-style-name="Visited_20_Internet_20_Link">dienstlichen Daten enthalten</text:a> sein. Die Nutzung der App sollte also durch eine <text:a xlink:type="simple" xlink:href="https://wiki.mzclp.de/doku.php?id=recht:dienstvereinbarung" text:style-name="Internet_20_link" text:visited-style-name="Visited_20_Internet_20_Link">Dienstvereinbarung</text:a> geregelt sein. </text:p>
      <text:p text:style-name="Text_20_body">Indem Synchronisation und Backup über IServ geregelt wird, verbleiben auch die übrigen Daten im Hoheitsbereich der Schule. Die meisten IServ-Systeme werden darüberhinaus automatisch gesichert. </text:p>
      <text:h text:style-name="Heading_20_3" text:outline-level="3"><text:bookmark-start text:name="__RefHeading___schritt_1ordner_auf_iserv_vorbereiten_2"/><text:bookmark-start text:name="schritt_1ordner_auf_iserv_vorbereiten"/>Schritt 1: Ordner auf IServ vorbereiten<text:bookmark-end text:name="__RefHeading___schritt_1ordner_auf_iserv_vorbereiten_2"/><text:bookmark-end text:name="schritt_1ordner_auf_iserv_vorbereiten"/></text:h>
      <text:p text:style-name="Text_20_body">Zunächst ist es sinnvoll, auf IServ einen Ordner anzulegen, der sowohl die synchronisierten Daten als auch das spätere Backup aufnimmt. Der einfachste Weg ist ein Ordner im Hauptverzeichnis. Natürlich könnten z.B. rein technisch Fachschaften Unterrichtsvorbereitungen untereinander in einem Gruppenordner synchronisieren oder Schüler:innen gemeinsame Datenbestände für die Mappenführung vorhalten.</text:p>
      <text:p text:style-name="Text_20_body">Loggen Sie sich auf IServ ein:
<draw:frame draw:style-name="mediacenter" draw:name="0" text:anchor-type="paragraph" draw:z-index="0" svg:width="5.2916666666667cm" style:rel-width="100%" svg:height="7.2945872274143cm" style:rel-height="scale"><draw:image xlink:href="Pictures/114bdb5a89665b2e888907eeb8f74c99.png" xlink:type="simple" xlink:show="embed" xlink:actuate="onLoad"/></draw:frame></text:p>
      <text:p text:style-name="Text_20_body">Wechseln Sie in den Dateibereich:
<draw:frame draw:style-name="mediacenter" draw:name="1" text:anchor-type="paragraph" draw:z-index="1" svg:width="5.2916666666667cm" style:rel-width="100%" svg:height="9.6081752484192cm" style:rel-height="scale"><draw:image xlink:href="Pictures/bc9923ff85e10cd50e9fe8ade90d5b99.png" xlink:type="simple" xlink:show="embed" xlink:actuate="onLoad"/></draw:frame></text:p>
      <text:p text:style-name="Text_20_body">Wählen Sie „Hinzufügen“:
<draw:frame draw:style-name="mediacenter" draw:name="2" text:anchor-type="paragraph" draw:z-index="2" svg:width="7.9375cm" style:rel-width="100%" svg:height="3.1715338427948cm" style:rel-height="scale"><draw:image xlink:href="Pictures/e96d7a8960c75b971d8b142bdb71cffe.png" xlink:type="simple" xlink:show="embed" xlink:actuate="onLoad"/></draw:frame></text:p>
      <text:p text:style-name="Text_20_body">Wählen Sie im Menu „Ordner“:
<draw:frame draw:style-name="mediacenter" draw:name="3" text:anchor-type="paragraph" draw:z-index="3" svg:width="5.2916666666667cm" style:rel-width="100%" svg:height="5.040602189781cm" style:rel-height="scale"><draw:image xlink:href="Pictures/fb7d95b42dd06692d47d79ccb0c30843.png" xlink:type="simple" xlink:show="embed" xlink:actuate="onLoad"/></draw:frame></text:p>
      <text:p text:style-name="Text_20_body">Geben Sie einen Ordnernamen an und bestätigen Sie die Erstellung:
<draw:frame draw:style-name="mediacenter" draw:name="4" text:anchor-type="paragraph" draw:z-index="4" svg:width="10.583333333333cm" svg:height="3.6417037861915cm"><draw:image xlink:href="Pictures/06e56ad16561cedb10c1609cf6d23dec.png" xlink:type="simple" xlink:show="embed" xlink:actuate="onLoad"/></draw:frame></text:p>
      <text:p text:style-name="Text_20_body">Damit sind die Vorbereitungen auf IServ abgeschlossen.</text:p>
      <text:h text:style-name="Heading_20_3" text:outline-level="3"><text:bookmark-start text:name="__RefHeading___schritt_2syncronisation_ueber_iserv_in_notability_einrichten_3"/><text:bookmark-start text:name="schritt_2syncronisation_ueber_iserv_in_notability_einrichten"/>Schritt 2: Syncronisation über IServ in Notability einrichten<text:bookmark-end text:name="__RefHeading___schritt_2syncronisation_ueber_iserv_in_notability_einrichten_3"/><text:bookmark-end text:name="schritt_2syncronisation_ueber_iserv_in_notability_einrichten"/></text:h>
      <text:p text:style-name="Text_20_body">Rufen Sie auf dem iPad Notability auf:
<draw:frame draw:style-name="mediacenter" draw:name="5" text:anchor-type="paragraph" draw:z-index="5" svg:width="10.583333333333cm" svg:height="14.111111111111cm"><draw:image xlink:href="Pictures/c3d9b088d3d39c8d2ce8547236d364ed.png" xlink:type="simple" xlink:show="embed" xlink:actuate="onLoad"/></draw:frame></text:p>
      <text:p text:style-name="Text_20_body">Links unten befindet sich ein Zahnradsymbol für die Einstellungen:
<draw:frame draw:style-name="mediacenter" draw:name="6" text:anchor-type="paragraph" draw:z-index="6" svg:width="10.583333333333cm" svg:height="14.111111111111cm"><draw:image xlink:href="Pictures/6e0e9244dc885ebfd0b4fc6b6818e3e3.png" xlink:type="simple" xlink:show="embed" xlink:actuate="onLoad"/></draw:frame></text:p>
      <text:p text:style-name="Text_20_body">Wählen Sie unter „Konten verwalten“ „anmelden“ bei „WebDAV“ aus:
<draw:frame draw:style-name="mediacenter" draw:name="7" text:anchor-type="paragraph" draw:z-index="7" svg:width="10.583333333333cm" svg:height="14.111111111111cm"><draw:image xlink:href="Pictures/0b560f6e0c4310f9dc69b32e68e617ae.png" xlink:type="simple" xlink:show="embed" xlink:actuate="onLoad"/></draw:frame></text:p>
      <text:p text:style-name="Text_20_body">Im folgenden Dialog kommt der aufwändigste Schritt:
<draw:frame draw:style-name="mediacenter" draw:name="8" text:anchor-type="paragraph" draw:z-index="8" svg:width="10.583333333333cm" svg:height="14.111111111111cm"><draw:image xlink:href="Pictures/a80203e6302c0c619b634297bcc26081.png" xlink:type="simple" xlink:show="embed" xlink:actuate="onLoad"/></draw:frame>
Wir nehmen an, dass Ihr IServ unter <text:span text:style-name="Strong_20_Emphasis"><text:a xlink:type="simple" xlink:href="https://www.mein-iserv.tld" text:style-name="Internet_20_link" text:visited-style-name="Visited_20_Internet_20_Link">https://www.mein-iserv.tld</text:a></text:span> zu erreichen ist.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In die erste Zeile des Dialogs tragen Sie dann ein:<text:line-break/><text:span text:style-name="Strong_20_Emphasis"><text:a xlink:type="simple" xlink:href="https://webdav.mein-iserv.tld/Files/notability" text:style-name="Internet_20_link" text:visited-style-name="Visited_20_Internet_20_Link">https://webdav.mein-iserv.tld/Files/notability</text:a></text:span>.</text:p><text:p text:style-name="Text_20_body">In die zweite Zeile kommt Ihr <text:span text:style-name="Strong_20_Emphasis">IServ-Benutzer:innenname</text:span>.</text:p><text:p text:style-name="Text_20_body">In die dritte Zeile kommt Ihr <text:span text:style-name="Strong_20_Emphasis">Passwort</text:span>.</text:p></table:table-cell></table:table-row></table:table></draw:text-box></draw:frame></text:p>
      <text:p text:style-name="Text_20_body">Bestätigen Sie jetzt Ihre Eingaben mit „Link“.</text:p>
      <text:p text:style-name="Text_20_body">Wenn alles geklappt hat, sollten Sie diese Anzeige sehen:
<draw:frame draw:style-name="mediacenter" draw:name="9" text:anchor-type="paragraph" draw:z-index="9" svg:width="10.583333333333cm" svg:height="14.111111111111cm"><draw:image xlink:href="Pictures/f136afbc4928070c0efeb29fd8fa7346.png" xlink:type="simple" xlink:show="embed" xlink:actuate="onLoad"/></draw:frame></text:p>
      <text:h text:style-name="Heading_20_3" text:outline-level="3"><text:bookmark-start text:name="__RefHeading___schritt_3backup_in_notability_ueber_iserv_einrichten_4"/><text:bookmark-start text:name="schritt_3backup_in_notability_ueber_iserv_einrichten"/>Schritt 3: Backup in Notability über IServ einrichten<text:bookmark-end text:name="__RefHeading___schritt_3backup_in_notability_ueber_iserv_einrichten_4"/><text:bookmark-end text:name="schritt_3backup_in_notability_ueber_iserv_einrichten"/></text:h>
      <text:p text:style-name="Text_20_body">Wählen Sie links den Punkt „Auto-Backup“:
<draw:frame draw:style-name="mediacenter" draw:name="10" text:anchor-type="paragraph" draw:z-index="10" svg:width="10.583333333333cm" svg:height="14.111111111111cm"><draw:image xlink:href="Pictures/d0a7aac428724888f56b7405ac6a3c75.png" xlink:type="simple" xlink:show="embed" xlink:actuate="onLoad"/></draw:frame></text:p>
      <text:p text:style-name="Text_20_body">Tippen Sie dort auf WebDAV und bestätigen Sie mit „Ok“:
<draw:frame draw:style-name="mediacenter" draw:name="11" text:anchor-type="paragraph" draw:z-index="11" svg:width="10.583333333333cm" svg:height="14.111111111111cm"><draw:image xlink:href="Pictures/cb90fd95a2fc3af98b80e4275be2153e.png" xlink:type="simple" xlink:show="embed" xlink:actuate="onLoad"/></draw:frame></text:p>
      <text:p text:style-name="Text_20_body">Wenn Sie dieses Bild sehen, hat alles erfolgreich geklappt und Sie können mit „Schließen“ oben rechts die Einstellungen verlassen:
<draw:frame draw:style-name="mediacenter" draw:name="12" text:anchor-type="paragraph" draw:z-index="12" svg:width="10.583333333333cm" svg:height="14.111111111111cm"><draw:image xlink:href="Pictures/e9e3f4e83e9140714c8805e351c19838.png" xlink:type="simple" xlink:show="embed" xlink:actuate="onLoad"/></draw:frame></text:p>
      <text:p text:style-name="Text_20_body">Legen Sie nun erste Notizen an und kontrollieren Sie in Ihrem Ordner auf IServ, ob dort neue Dateien erschei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0::51:02</meta:creation-date>
    <dc:creator>Generated</dc:creator>
    <dc:date>2026-08-21T20::51:02</dc:date>
    <dc:language>en-US</dc:language>
    <meta:editing-cycles>1</meta:editing-cycles>
    <meta:editing-duration>PT0S</meta:editing-duration>
    <dc:title>iserv:notabilityiserv</dc:title>
  </office:meta>
</office:document-meta>
</file>