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1720ac130fad6a7fa8b3afe0e29b11.png"/>
  <manifest:file-entry manifest:media-type="image/png" manifest:full-path="Pictures/9d3ab24d3f533641dae023c9d109e99d.png"/>
  <manifest:file-entry manifest:media-type="image/png" manifest:full-path="Pictures/f747f9f6a01beb0cdad67847dc030348.png"/>
  <manifest:file-entry manifest:media-type="image/png" manifest:full-path="Pictures/e2d6006fbf81c7699915cd258fc07680.png"/>
  <manifest:file-entry manifest:media-type="image/png" manifest:full-path="Pictures/db548dc88a55bbf0465d263e035a53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serv:ipadkameraersatz"/><text:bookmark-start text:name="__RefHeading___fotos_und_dateien_vom_ipad_oder_androidgeraet_auf_den_iserv_uebertragen_1"/><text:bookmark-start text:name="fotos_und_dateien_vom_ipad_oder_androidgeraet_auf_den_iserv_uebertragen"/>Fotos (und Dateien) vom iPad oder Androidgerät auf den IServ übertragen<text:bookmark-end text:name="__RefHeading___fotos_und_dateien_vom_ipad_oder_androidgeraet_auf_den_iserv_uebertragen_1"/><text:bookmark-end text:name="fotos_und_dateien_vom_ipad_oder_androidgeraet_auf_den_iserv_uebertragen"/></text:h>
      <text:p text:style-name="Text_20_body">Es gibt dazu unterschiedliche Wege. Der einfachste führt meiner Meinung nach zurzeit über die IServ-App, die für iOS (Apple) und Android (Google) zur Verfügung steht. Dadurch dass Apple auf Mobilgeräten nur indirekt Zugriff auf die Dateisystemstruktur gewährt, ist das dort etwas komplizierter als bei Android gelöst.</text:p>
      <text:h text:style-name="Heading_20_4" text:outline-level="4"><text:bookmark-start text:name="__RefHeading___mit_dem_ipad_oder_dem_iphone_2"/><text:bookmark-start text:name="mit_dem_ipad_oder_dem_iphone"/>Mit dem iPad (oder dem iPhone)<text:bookmark-end text:name="__RefHeading___mit_dem_ipad_oder_dem_iphone_2"/><text:bookmark-end text:name="mit_dem_ipad_oder_dem_iphone"/></text:h>
      <text:p text:style-name="Text_20_body">Rufen Sie zunächst die Foto-App auf:
<draw:frame draw:style-name="mediacenter" draw:name="0" text:anchor-type="paragraph" draw:z-index="0" svg:width="15.875cm" svg:height="21.166666666667cm"><draw:image xlink:href="Pictures/041720ac130fad6a7fa8b3afe0e29b11.png" xlink:type="simple" xlink:show="embed" xlink:actuate="onLoad"/></draw:frame></text:p>
      <text:p text:style-name="Text_20_body">Machen Sie nun mit der runden Schaltfläche ein Foto - z.B. von einer Schülerarbeit:
<draw:frame draw:style-name="mediacenter" draw:name="1" text:anchor-type="paragraph" draw:z-index="1" svg:width="15.875cm" svg:height="21.166666666667cm"><draw:image xlink:href="Pictures/9d3ab24d3f533641dae023c9d109e99d.png" xlink:type="simple" xlink:show="embed" xlink:actuate="onLoad"/></draw:frame></text:p>
      <text:p text:style-name="Text_20_body">Das eben geschossene Foto erscheint in kleinem Format unterhalb des runden Auslöseknopfes - berühren Sie das verkleinerte Bild. Sie gelangen dadurch in den Bearbeitungsmodus (Sie könnten bereits an dieser Stelle Markierungen oder Anstreichungen vornehmen).</text:p>
      <text:p text:style-name="Text_20_body"><draw:frame draw:style-name="mediacenter" draw:name="2" text:anchor-type="paragraph" draw:z-index="2" svg:width="15.875cm" svg:height="21.166666666667cm"><draw:image xlink:href="Pictures/f747f9f6a01beb0cdad67847dc030348.png" xlink:type="simple" xlink:show="embed" xlink:actuate="onLoad"/></draw:frame> </text:p>
      <text:p text:style-name="Text_20_body">Oben befindet sich eine weitere Schaltfläche zur Weiterleitung des Fotos an andere Apps oder Speicherorte. Betätigen Sie diese. Danach finden Sie sich in folgendem Dialog wieder:</text:p>
      <text:p text:style-name="Text_20_body"><draw:frame draw:style-name="mediacenter" draw:name="3" text:anchor-type="paragraph" draw:z-index="3" svg:width="15.875cm" svg:height="21.166666666667cm"><draw:image xlink:href="Pictures/e2d6006fbf81c7699915cd258fc07680.png" xlink:type="simple" xlink:show="embed" xlink:actuate="onLoad"/></draw:frame></text:p>
      <text:p text:style-name="Text_20_body">Wählen Sie „In Dateien sichern“, woraufhin Sie den Speicherort auf dem IServ festlegen können:</text:p>
      <text:p text:style-name="Text_20_body"><draw:frame draw:style-name="mediacenter" draw:name="4" text:anchor-type="paragraph" draw:z-index="4" svg:width="15.875cm" svg:height="21.166666666667cm"><draw:image xlink:href="Pictures/db548dc88a55bbf0465d263e035a53ae.png" xlink:type="simple" xlink:show="embed" xlink:actuate="onLoad"/></draw:frame></text:p>
      <text:p text:style-name="Text_20_body">Danach können Sie das Bild mit jedem beliebigen Programm auf einem IServrechner in der Schule oder der Weboberfläche von IServ aufruf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aufgaben_3"/><text:bookmark-start text:name="aufgaben"/>Aufgaben<text:bookmark-end text:name="__RefHeading___aufgaben_3"/><text:bookmark-end text:name="aufgaben"/></text:h><text:list text:style-name="Numbering_20_1" text:continue-numbering="false"><text:list-item><text:p text:style-name="Numbering_20_1_Content_First"> Machen Sie ein Foto mit der Fotoapp und übertragen Sie es auf einen IServ.</text:p></text:list-item><text:list-item><text:p text:style-name="Numbering_20_1_Content_Last"> Rufen Sie das Foto über die Weboberfläche oder einen IServrechner wieder auf (z.B. mit der SMART-Software)</text:p></text:list-item></text:list></table:table-cell></table:table-row></table:table></draw:text-box></draw:frame></text:p>
      <text:h text:style-name="Heading_20_4" text:outline-level="4"><text:bookmark-start text:name="__RefHeading___mit_einem_androidhandy_oder_-tablet_4"/><text:bookmark-start text:name="mit_einem_androidhandy_oder_-tablet"/>Mit einem Androidhandy oder -tablet<text:bookmark-end text:name="__RefHeading___mit_einem_androidhandy_oder_-tablet_4"/><text:bookmark-end text:name="mit_einem_androidhandy_oder_-table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3::37:00</meta:creation-date>
    <dc:creator>Generated</dc:creator>
    <dc:date>2026-09-10T13::37:00</dc:date>
    <dc:language>en-US</dc:language>
    <meta:editing-cycles>1</meta:editing-cycles>
    <meta:editing-duration>PT0S</meta:editing-duration>
    <dc:title>iserv:ipadkameraersatz</dc:title>
  </office:meta>
</office:document-meta>
</file>