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ed3917c44f3a929a8a344461b9e0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fortgeschrittene"/><text:bookmark-start text:name="__RefHeading___fuer_fortgeschrittene_1"/><text:bookmark-start text:name="fuer_fortgeschrittene"/>Für Fortgeschrittene<text:bookmark-end text:name="__RefHeading___fuer_fortgeschrittene_1"/><text:bookmark-end text:name="fuer_fortgeschrittene"/></text:h>
      <text:p text:style-name="Text_20_body">Im Bereich für Einsteiger sind grundlegende Bedienkonzepte für IServ beschrieben worden. Diese benötigen Sie, um mit den Aufgabenstellungen in dem Bereich für Fortgeschrittene zurechtzukommen.  </text:p>
      <text:p text:style-name="Text_20_body"><draw:frame draw:style-name="mediacenter" draw:name="0" text:anchor-type="paragraph" draw:z-index="0" svg:width="15.875cm" svg:height="10.575065104167cm"><draw:image xlink:href="Pictures/95ed3917c44f3a929a8a344461b9e035.jpg" xlink:type="simple" xlink:show="embed" xlink:actuate="onLoad"/></draw:frame></text:p>
      <text:list text:style-name="Numbering_20_1" text:continue-numbering="false">
        <text:list-item>
          <text:p text:style-name="Numbering_20_1_Content_First"> <text:a xlink:type="simple" xlink:href="https://wiki.mzclp.de/doku.php?id=iserv:dateikonzept" text:style-name="Internet_20_link" text:visited-style-name="Visited_20_Internet_20_Link">Dateien anlegen und wiederfinden</text:a></text:p>
        </text:list-item>
        <text:list-item>
          <text:p text:style-name="Numbering_20_1_Content"> <text:a xlink:type="simple" xlink:href="https://wiki.mzclp.de/doku.php?id=iserv:ipadkameraersatz" text:style-name="Internet_20_link" text:visited-style-name="Visited_20_Internet_20_Link">Fotos (und Dateien) vom iPad auf den IServ übertragen</text:a></text:p>
        </text:list-item>
        <text:list-item>
          <text:p text:style-name="Numbering_20_1_Content"> <text:a xlink:type="simple" xlink:href="https://wiki.mzclp.de/doku.php?id=iserv:iservapp" text:style-name="Internet_20_link" text:visited-style-name="Visited_20_Internet_20_Link">Kollaborative Texte erstellen mit dem Textemodul</text:a></text:p>
        </text:list-item>
        <text:list-item>
          <text:p text:style-name="Numbering_20_1_Content"> <text:a xlink:type="simple" xlink:href="https://wiki.mzclp.de/doku.php?id=iserv:kalender" text:style-name="Internet_20_link" text:visited-style-name="Visited_20_Internet_20_Link">Den IServ-Kalender mit dem Handy synchronisieren</text:a></text:p>
        </text:list-item>
        <text:list-item>
          <text:p text:style-name="Numbering_20_1_Content"> <text:a xlink:type="simple" xlink:href="https://wiki.mzclp.de/doku.php?id=iserv:email" text:style-name="Internet_20_link" text:visited-style-name="Visited_20_Internet_20_Link">Die IServ-E-Mails mit externen Programmen verwalten</text:a></text:p>
        </text:list-item>
        <text:list-item>
          <text:p text:style-name="Numbering_20_1_Content_Last"> <text:a xlink:type="simple" xlink:href="https://wiki.mzclp.de/doku.php?id=iserv:email" text:style-name="Internet_20_link" text:visited-style-name="Visited_20_Internet_20_Link">Die IServ-Dateien als Netzlaufwerk auf dem eigenen Gerät verfügbar ma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5:44</meta:creation-date>
    <dc:creator>Generated</dc:creator>
    <dc:date>2026-08-25T07::15:44</dc:date>
    <dc:language>en-US</dc:language>
    <meta:editing-cycles>1</meta:editing-cycles>
    <meta:editing-duration>PT0S</meta:editing-duration>
    <dc:title>iserv:fortgeschrittene</dc:title>
  </office:meta>
</office:document-meta>
</file>