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c2c71771f14f828612875424a54b52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iserv:ersteemails"/><text:bookmark-start text:name="__RefHeading___eine_e-mail_schreiben_1"/><text:bookmark-start text:name="eine_e-mail_schreiben"/>Eine E-Mail schreiben<text:bookmark-end text:name="__RefHeading___eine_e-mail_schreiben_1"/><text:bookmark-end text:name="eine_e-mail_schreiben"/></text:h>
      <text:p text:style-name="Text_20_body">Der IServ stellt Ihnen (und den Schülerinnen und Schülern) eine vollwertige schulbezogene E-Mailadresse zur Verfügung. Diese besteht aus Ihrem Nutzernamen und der Internetadresse Ihres IServs.</text:p>
      <text:p text:style-name="Text_20_body">Beispiel: <text:span text:style-name="Strong_20_Emphasis">fuerchtegott.hessler@medienzentrum-clp.eu</text:span></text:p>
      <text:p text:style-name="Text_20_body">Diese Adresse ist von außen erreichbar, z.B. auch für Eltern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E-Mail von außen an eine IServ-E-Mailaddresse schreiben</text:span></text:p><text:p text:style-name="Text_20_body">Damit Nutzer:innen bzw. Lehrer:innen E-Mails von außen empfangen können, muss in der IServ-Verwaltung unter „Benutzer ⇒ Rechte ⇒ Abschnitt 'E-Mail'“ das Recht „E-Mails mit anderen Servern austauschen“ entweder der Lehrer:innengruppe oder der Lehrer:innenrolle erteilt werden. Ansonsten kommen die externen E-Mails mit einer Fehlermeldung zurück.</text:p></table:table-cell></table:table-row></table:table></draw:text-box></draw:frame></text:p>
      <text:p text:style-name="Text_20_body">In der IServ-Oberfläche finden Sie links oben ein Menu. In diesem Menu können Sie <text:span text:style-name="Strong_20_Emphasis">Module</text:span> des IServ aufrufen. Module sind Funktionen des IServ. Klicken Sie dort auf den Punkt „E-Mail“.</text:p>
      <text:p text:style-name="Text_20_body"><draw:frame draw:style-name="mediacenter" draw:name="0" text:anchor-type="paragraph" draw:z-index="0" svg:width="5.2916666666667cm" style:rel-width="100%" svg:height="8.3246951219512cm" style:rel-height="scale"><draw:image xlink:href="Pictures/bc2c71771f14f828612875424a54b52a.png" xlink:type="simple" xlink:show="embed" xlink:actuate="onLoad"/></draw:frame></text:p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h text:style-name="Heading_20_4" text:outline-level="4"><text:bookmark-start text:name="__RefHeading___aufgaben_2"/><text:bookmark-start text:name="aufgaben"/>Aufgaben:<text:bookmark-end text:name="__RefHeading___aufgaben_2"/><text:bookmark-end text:name="aufgaben"/></text:h><text:list text:style-name="Numbering_20_1" text:continue-numbering="false"><text:list-item><text:p text:style-name="Numbering_20_1_Content_First"> Schreiben Sie eine E-Mail an einen Teilnehmenden dieser Fortbildung und ein/e Kolleg:in.</text:p></text:list-item><text:list-item><text:p text:style-name="Numbering_20_1_Content"> Schreiben Sie ein E-Mail an eine externe E-Mailadresse (z.B. an sich selbst)</text:p></text:list-item><text:list-item><text:p text:style-name="Numbering_20_1_Content"> Schreiben Sie eine E-Mail an eine Gruppe auf Ihrem IServ</text:p></text:list-item><text:list-item><text:p text:style-name="Numbering_20_1_Content"> Informieren Sie sich unter <text:a xlink:type="simple" xlink:href="https://iserv.eu/doc/modules/mail/#ubersicht" text:style-name="Internet_20_link" text:visited-style-name="Visited_20_Internet_20_Link">https://iserv.eu/doc/modules/mail/#ubersicht</text:a> über weitere Möglichkeiten, die Sie mit der Mailfunktion von IServ haben.</text:p></text:list-item><text:list-item><text:p text:style-name="Numbering_20_1_Content_Last"> Falls Sie noch keinen Zugang zu Ihrem Schul-IServ haben - wiederholen Sie die Prozedur auch dort. </text:p></text:list-item></text:list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1::56:25</meta:creation-date>
    <dc:creator>Generated</dc:creator>
    <dc:date>2026-08-30T11::56:25</dc:date>
    <dc:language>en-US</dc:language>
    <meta:editing-cycles>1</meta:editing-cycles>
    <meta:editing-duration>PT0S</meta:editing-duration>
    <dc:title>iserv:ersteemails</dc:title>
  </office:meta>
</office:document-meta>
</file>