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650ba81456eb12889539cacddcfeb11.png"/>
  <manifest:file-entry manifest:media-type="image/png" manifest:full-path="Pictures/8d0fea5f62144d35c91fda11b7bbc1c9.png"/>
  <manifest:file-entry manifest:media-type="image/png" manifest:full-path="Pictures/28414b022c7a50032dbd8d805fc6188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iserv:ersteanmeldung"/><text:bookmark-start text:name="__RefHeading___die_erste_anmeldung_1"/><text:bookmark-start text:name="die_erste_anmeldung"/>Die erste Anmeldung<text:bookmark-end text:name="__RefHeading___die_erste_anmeldung_1"/><text:bookmark-end text:name="die_erste_anmeldung"/></text:h>
      <text:p text:style-name="Text_20_body">Bei der ersten Anmeldung auf dem IServ benötigen Sie und die Schülerinnen und Schüler zwei Angaben:</text:p>
      <text:list text:style-name="Numbering_20_1" text:continue-numbering="false">
        <text:list-item>
          <text:p text:style-name="Numbering_20_1_Content_First"> Die <text:span text:style-name="Strong_20_Emphasis">Internetadresse</text:span> Ihres IServ</text:p>
        </text:list-item>
        <text:list-item>
          <text:p text:style-name="Numbering_20_1_Content_Last"> Ihren Benutzernamen (auch: <text:span text:style-name="Strong_20_Emphasis">Account</text:span> oder <text:span text:style-name="Strong_20_Emphasis">Login</text:span>)</text:p>
        </text:list-item>
      </text:list>
      <text:p text:style-name="Text_20_body"><draw:frame draw:style-name="mediacenter" draw:name="0" text:anchor-type="paragraph" draw:z-index="0" svg:width="10.583333333333cm" svg:height="6.047619047619cm"><draw:image xlink:href="Pictures/0650ba81456eb12889539cacddcfeb11.png" xlink:type="simple" xlink:show="embed" xlink:actuate="onLoad"/></draw:frame></text:p>
      <text:p text:style-name="Text_20_body">Ihr Nutzername auf dem IServ wird vom Administrator festgelegt. Der Nutzername ist <text:span text:style-name="Strong_20_Emphasis">gleichzeitig das Passwort</text:span> für die <text:span text:style-name="Strong_20_Emphasis">erste Anmeldung</text:span>.</text:p>
      <text:p text:style-name="Text_20_body">Er hat i.d.R. das Format: <text:span text:style-name="Strong_20_Emphasis">vorname.zuname</text:span>.  </text:p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Der Nutzername wird immer klein geschrieben. Umlaute und das ß werden aufgelöst. </text:p><text:p text:style-name="Text_20_body">Beispiel: Ihr Name lautet Fürchtegott Heßler.</text:p><text:p text:style-name="Text_20_body">Der Nutzername lautet dann: <text:span text:style-name="Strong_20_Emphasis">fuerchtegott.hessler</text:span></text:p><text:p text:style-name="Text_20_body">Das Passwort für die erste Anmeldung lautet: <text:span text:style-name="Strong_20_Emphasis">fuerchtegott.hessler</text:span></text:p></table:table-cell></table:table-row></table:table></draw:text-box></draw:frame></text:p>
      <text:p text:style-name="Text_20_body">Bei der ersten Anmeldung legen Sie sich ein Passwort fest. Dieses Passwort gilt in der Folge für alle vom IServ bereitgestellten Dienste, z.B.</text:p>
      <text:list text:style-name="List_20_1" text:continue-numbering="false">
        <text:list-item>
          <text:p text:style-name="List_20_1_Content_First"> die Anmeldung an allen Rechnern Ihrer Schule</text:p>
        </text:list-item>
        <text:list-item>
          <text:p text:style-name="List_20_1_Content"> die Anmeldung am WLAN</text:p>
        </text:list-item>
        <text:list-item>
          <text:p text:style-name="List_20_1_Content"> den Abruf von E-Mails</text:p>
        </text:list-item>
        <text:list-item>
          <text:p text:style-name="List_20_1_Content_Last"> usw.</text:p>
        </text:list-item>
      </text:list>
      <text:p text:style-name="Text_20_body"><draw:frame draw:style-name="mediacenter" draw:name="1" text:anchor-type="paragraph" draw:z-index="1" svg:width="13.229166666667cm" svg:height="12.038766270515cm"><draw:image xlink:href="Pictures/8d0fea5f62144d35c91fda11b7bbc1c9.png" xlink:type="simple" xlink:show="embed" xlink:actuate="onLoad"/></draw:frame></text:p>
      <text:p text:style-name="Text_20_body"><draw:frame draw:style-name="PluginODTAutoStyle_Frame_5_text_frame" draw:name="Frame2" text:anchor-type="paragraph" svg:width="289.134pt" draw:z-index="0" svg:min-height="1cm"><draw:text-box><table:table table:style-name="Table"><table:table-column table:style-name="odt_auto_style_table_column_2_1"/><table:table-row><table:table-cell office:value-type="string" table:style-name="tablecell"><text:list text:style-name="Numbering_20_1" text:continue-numbering="false"><text:list-item><text:p text:style-name="Numbering_20_1_Content_First"> Nur wenn Sie in beide Felder exakt das gleiche Passwort eintragen, können Sie auf „Ok“ klicken</text:p></text:list-item><text:list-item><text:p text:style-name="Numbering_20_1_Content"> Nur wenn Ihr Passwort komplex genug ist, können Sie auf „Ok“ klicken </text:p></text:list-item><text:list-item><text:p text:style-name="Numbering_20_1_Content_Last"> Sie können sich unter <text:a xlink:type="simple" xlink:href="https://iserv.eu/doc/idesk/#sichere-passworter" text:style-name="Internet_20_link" text:visited-style-name="Visited_20_Internet_20_Link">https://iserv.eu/doc/idesk/#sichere-passworter</text:a> darüber informieren, nach welchen Kriterien IServ sichere Passwörter prüft. Diese strenge Prüfung kann Ihr Administrator auch ausschalten. </text:p></text:list-item></text:list></table:table-cell></table:table-row></table:table></draw:text-box></draw:frame></text:p>
      <text:p text:style-name="Text_20_body">Wenn alles geklappt hat, sehen Sie diesen Bildschirm:</text:p>
      <text:p text:style-name="Text_20_body"><draw:frame draw:style-name="mediacenter" draw:name="2" text:anchor-type="paragraph" draw:z-index="2" svg:width="21.166666666667cm" style:rel-width="100%" svg:height="10.373653110879cm" style:rel-height="scale"><draw:image xlink:href="Pictures/28414b022c7a50032dbd8d805fc6188a.png" xlink:type="simple" xlink:show="embed" xlink:actuate="onLoad"/></draw:frame></text:p>
      <text:p text:style-name="Text_20_body"><draw:frame draw:style-name="PluginODTAutoStyle_Frame_9_text_frame" draw:name="Frame3" text:anchor-type="paragraph" svg:width="289.134pt" draw:z-index="0" svg:min-height="1cm"><draw:text-box><table:table table:style-name="Table"><table:table-column table:style-name="odt_auto_style_table_column_3_1"/><table:table-row><table:table-cell office:value-type="string" table:style-name="tablecell"><text:h text:style-name="Heading_20_4" text:outline-level="4"><text:bookmark-start text:name="__RefHeading___aufgaben_2"/><text:bookmark-start text:name="aufgaben"/>Aufgaben:<text:bookmark-end text:name="__RefHeading___aufgaben_2"/><text:bookmark-end text:name="aufgaben"/></text:h><text:list text:style-name="Numbering_20_1" text:continue-numbering="false"><text:list-item><text:p text:style-name="Numbering_20_1_Content_First"> Melden Sie sich unter <text:a xlink:type="simple" xlink:href="https://www.medienzentrum-clp.eu" text:style-name="Internet_20_link" text:visited-style-name="Visited_20_Internet_20_Link">https://www.medienzentrum-clp.eu</text:a> an und setzen Sie sich ein Passwort.</text:p></text:list-item><text:list-item><text:p text:style-name="Numbering_20_1_Content"> Melden Sie sich an einem der SMARTBoards im Medienzentrum mit diesen Daten an (ggf. müssen Sie im Windows-Startmenu vorher auf „abmelden“ klicken).</text:p></text:list-item><text:list-item><text:p text:style-name="Numbering_20_1_Content_Last"> Falls Sie noch keinen Zugang zu Ihrem Schul-IServ haben - wiederholen Sie die Prozedur auch dort. </text:p></text:list-item></text:list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6T09::05:54</meta:creation-date>
    <dc:creator>Generated</dc:creator>
    <dc:date>2026-09-16T09::05:54</dc:date>
    <dc:language>en-US</dc:language>
    <meta:editing-cycles>1</meta:editing-cycles>
    <meta:editing-duration>PT0S</meta:editing-duration>
    <dc:title>iserv:ersteanmeldung</dc:title>
  </office:meta>
</office:document-meta>
</file>