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a0305dadcab3cfb0ef6fce4577b4d7.png"/>
  <manifest:file-entry manifest:media-type="image/png" manifest:full-path="Pictures/20f29367595af6bca058d8bf9ec733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serv:dateikonzept"/><text:bookmark-start text:name="__RefHeading___dateien_anlegen_und_wiederfinden_1"/><text:bookmark-start text:name="dateien_anlegen_und_wiederfinden"/>Dateien anlegen und wiederfinden<text:bookmark-end text:name="__RefHeading___dateien_anlegen_und_wiederfinden_1"/><text:bookmark-end text:name="dateien_anlegen_und_wiederfinden"/></text:h>
      <text:p text:style-name="Text_20_body">Ist ein Rechner in der Schule über IServ aufgesetzt, kommt man bequem von überall auf die dort erstellten Daten. Umgekehrt lassen sich auch Dateien vom häuslichen Rechner auf den IServ übertragen. </text:p>
      <text:p text:style-name="Text_20_body">In der IServ-Oberfläche kommt man über das Dateien-Modul an die Daten. Die Oberfläche des IServ steht an jedem internetfähigen Gerät zur Verfügung:</text:p>
      <text:p text:style-name="Text_20_body"><draw:frame draw:style-name="mediacenter" draw:name="0" text:anchor-type="paragraph" draw:z-index="0" svg:width="5.2916666666667cm" style:rel-width="100%" svg:height="7.0483265027322cm" style:rel-height="scale"><draw:image xlink:href="Pictures/d1a0305dadcab3cfb0ef6fce4577b4d7.png" xlink:type="simple" xlink:show="embed" xlink:actuate="onLoad"/></draw:frame></text:p>
      <text:p text:style-name="Text_20_body"><draw:frame draw:style-name="mediacenter" draw:name="1" text:anchor-type="paragraph" draw:z-index="1" svg:width="15.875cm" svg:height="15.673767605634cm"><draw:image xlink:href="Pictures/20f29367595af6bca058d8bf9ec7331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4:22</meta:creation-date>
    <dc:creator>Generated</dc:creator>
    <dc:date>2026-08-25T07::14:22</dc:date>
    <dc:language>en-US</dc:language>
    <meta:editing-cycles>1</meta:editing-cycles>
    <meta:editing-duration>PT0S</meta:editing-duration>
    <dc:title>iserv:dateikonzept</dc:title>
  </office:meta>
</office:document-meta>
</file>