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1720ac130fad6a7fa8b3afe0e29b11.png"/>
  <manifest:file-entry manifest:media-type="image/png" manifest:full-path="Pictures/9d3ab24d3f533641dae023c9d109e99d.png"/>
  <manifest:file-entry manifest:media-type="image/png" manifest:full-path="Pictures/f747f9f6a01beb0cdad67847dc030348.png"/>
  <manifest:file-entry manifest:media-type="image/png" manifest:full-path="Pictures/e2d6006fbf81c7699915cd258fc07680.png"/>
  <manifest:file-entry manifest:media-type="image/png" manifest:full-path="Pictures/db548dc88a55bbf0465d263e035a53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iserv:bildermitipad"/><text:bookmark-start text:name="__RefHeading___mit_dem_ipad_oder_dem_iphone_1"/><text:bookmark-start text:name="mit_dem_ipad_oder_dem_iphone"/>Mit dem iPad (oder dem iPhone)<text:bookmark-end text:name="__RefHeading___mit_dem_ipad_oder_dem_iphone_1"/><text:bookmark-end text:name="mit_dem_ipad_oder_dem_iphone"/></text:h>
      <text:p text:style-name="Text_20_body">Rufen Sie zunächst die Foto-App auf:
<draw:frame draw:style-name="mediacenter" draw:name="0" text:anchor-type="paragraph" draw:z-index="0" svg:width="15.875cm" svg:height="21.166666666667cm"><draw:image xlink:href="Pictures/041720ac130fad6a7fa8b3afe0e29b11.png" xlink:type="simple" xlink:show="embed" xlink:actuate="onLoad"/></draw:frame></text:p>
      <text:p text:style-name="Text_20_body">Machen Sie nun mit der runden Schaltfläche ein Foto - z.B. von einer Schülerarbeit:
<draw:frame draw:style-name="mediacenter" draw:name="1" text:anchor-type="paragraph" draw:z-index="1" svg:width="15.875cm" svg:height="21.166666666667cm"><draw:image xlink:href="Pictures/9d3ab24d3f533641dae023c9d109e99d.png" xlink:type="simple" xlink:show="embed" xlink:actuate="onLoad"/></draw:frame></text:p>
      <text:p text:style-name="Text_20_body">Das eben geschossene Foto erscheint in kleinem Format unterhalb des runden Auslöseknopfes - berühren Sie das verkleinerte Bild. Sie gelangen dadurch in den Bearbeitungsmodus (Sie könnten bereits an dieser Stelle Markierungen oder Anstreichungen vornehmen).</text:p>
      <text:p text:style-name="Text_20_body"><draw:frame draw:style-name="mediacenter" draw:name="2" text:anchor-type="paragraph" draw:z-index="2" svg:width="15.875cm" svg:height="21.166666666667cm"><draw:image xlink:href="Pictures/f747f9f6a01beb0cdad67847dc030348.png" xlink:type="simple" xlink:show="embed" xlink:actuate="onLoad"/></draw:frame> </text:p>
      <text:p text:style-name="Text_20_body">Oben befindet sich eine weitere Schaltfläche zur Weiterleitung des Fotos an andere Apps oder Speicherorte. Betätigen Sie diese. Danach finden Sie sich in folgendem Dialog wieder:</text:p>
      <text:p text:style-name="Text_20_body"><draw:frame draw:style-name="mediacenter" draw:name="3" text:anchor-type="paragraph" draw:z-index="3" svg:width="15.875cm" svg:height="21.166666666667cm"><draw:image xlink:href="Pictures/e2d6006fbf81c7699915cd258fc07680.png" xlink:type="simple" xlink:show="embed" xlink:actuate="onLoad"/></draw:frame></text:p>
      <text:p text:style-name="Text_20_body">Wählen Sie „In Dateien sichern“, woraufhin Sie den Speicherort auf dem IServ festlegen können:</text:p>
      <text:p text:style-name="Text_20_body"><draw:frame draw:style-name="mediacenter" draw:name="4" text:anchor-type="paragraph" draw:z-index="4" svg:width="15.875cm" svg:height="21.166666666667cm"><draw:image xlink:href="Pictures/db548dc88a55bbf0465d263e035a53ae.png" xlink:type="simple" xlink:show="embed" xlink:actuate="onLoad"/></draw:frame></text:p>
      <text:p text:style-name="Text_20_body">Danach können Sie das Bild mit jedem beliebigen Programm auf einem IServrechner in der Schule oder der Weboberfläche von IServ aufrufe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4" text:outline-level="4"><text:bookmark-start text:name="__RefHeading___aufgaben_2"/><text:bookmark-start text:name="aufgaben"/>Aufgaben<text:bookmark-end text:name="__RefHeading___aufgaben_2"/><text:bookmark-end text:name="aufgaben"/></text:h><text:list text:style-name="Numbering_20_1" text:continue-numbering="false"><text:list-item><text:p text:style-name="Numbering_20_1_Content_First"> Machen Sie ein Foto mit der Fotoapp und übertragen Sie es auf einen IServ.</text:p></text:list-item><text:list-item><text:p text:style-name="Numbering_20_1_Content_Last"> Rufen Sie das Foto über die Weboberfläche oder einen IServrechner wieder auf (z.B. mit der SMART-Software)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0:08</meta:creation-date>
    <dc:creator>Generated</dc:creator>
    <dc:date>2026-09-13T13::20:08</dc:date>
    <dc:language>en-US</dc:language>
    <meta:editing-cycles>1</meta:editing-cycles>
    <meta:editing-duration>PT0S</meta:editing-duration>
    <dc:title>iserv:bildermitipad</dc:title>
  </office:meta>
</office:document-meta>
</file>