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cc87f1af7641a778e9ecd8d5bcdfac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iserv:appsextern"/><text:bookmark-start text:name="__RefHeading___die_iserv-e-mails_oder_den_iserv-kalender_mit_dem_handy_synchronisieren_1"/><text:bookmark-start text:name="die_iserv-e-mails_oder_den_iserv-kalender_mit_dem_handy_synchronisieren"/>Die IServ-E-Mails oder den IServ-Kalender mit dem Handy synchronisieren<text:bookmark-end text:name="__RefHeading___die_iserv-e-mails_oder_den_iserv-kalender_mit_dem_handy_synchronisieren_1"/><text:bookmark-end text:name="die_iserv-e-mails_oder_den_iserv-kalender_mit_dem_handy_synchronisieren"/></text:h>
      <text:p text:style-name="Text_20_body">Sowohl im E-Mail- als auch im Kalendermodul des IServ finden Sie oben rechts in der Oberfläche einen recht unscheinbaren Link mit dem Titel „Apps“. </text:p>
      <text:p text:style-name="Text_20_body"><draw:frame draw:style-name="mediacenter" draw:name="0" text:anchor-type="paragraph" draw:z-index="0" svg:width="15.875cm" svg:height="3.0017056530214cm"><draw:image xlink:href="Pictures/fcc87f1af7641a778e9ecd8d5bcdfac2.png" xlink:type="simple" xlink:show="embed" xlink:actuate="onLoad"/></draw:frame></text:p>
      <text:p text:style-name="Text_20_body">Hinter diesen Menupunkt finden sich dezidierte Anleitungen zur Verknüpfung externer E-Mail- oder Kalenderprogramme mit dem IServ. Sie kommen an diese Daten auch über die IServ-App oder den Browser. Gerade bei den Kalendern ist es aber oft zweckmäßiger, z.B. schulische Termine im Kontext von privaten sehen zu können - gerade bei der familiären Terminplanu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7::15:43</meta:creation-date>
    <dc:creator>Generated</dc:creator>
    <dc:date>2026-08-25T07::15:43</dc:date>
    <dc:language>en-US</dc:language>
    <meta:editing-cycles>1</meta:editing-cycles>
    <meta:editing-duration>PT0S</meta:editing-duration>
    <dc:title>iserv:appsextern</dc:title>
  </office:meta>
</office:document-meta>
</file>