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0c6163830704fe1478cdab8da236dc5.png"/>
  <manifest:file-entry manifest:media-type="image/png" manifest:full-path="Pictures/8120213cb811881db3810cbacc17b200.png"/>
  <manifest:file-entry manifest:media-type="image/png" manifest:full-path="Pictures/0174d4a128837951afc97e4a8d2088ce.png"/>
  <manifest:file-entry manifest:media-type="image/png" manifest:full-path="Pictures/4d1d3e1c92b3175b9d4923530b2ee596.png"/>
  <manifest:file-entry manifest:media-type="image/png" manifest:full-path="Pictures/b17807ac993cf92947b7ea4413d3bf83.png"/>
  <manifest:file-entry manifest:media-type="image/png" manifest:full-path="Pictures/68f83b4e58b02b7ab16a1f186eff0fee.png"/>
  <manifest:file-entry manifest:media-type="image/png" manifest:full-path="Pictures/2dd23d7af70b8f77e7212cb907dea67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57.7955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pad:delipadsasm"/><text:bookmark-start text:name="__RefHeading___erforderliche_daten_zur_freischaltung_von_ipads_im_paedagogischen_netz_herausfinden_1"/><text:bookmark-start text:name="erforderliche_daten_zur_freischaltung_von_ipads_im_paedagogischen_netz_herausfinden"/>Erforderliche Daten zur Freischaltung von iPads im pädagogischen Netz herausfinden<text:bookmark-end text:name="__RefHeading___erforderliche_daten_zur_freischaltung_von_ipads_im_paedagogischen_netz_herausfinden_1"/><text:bookmark-end text:name="erforderliche_daten_zur_freischaltung_von_ipads_im_paedagogischen_netz_herausfinden"/></text:h>
      <text:p text:style-name="Text_20_body"><draw:frame draw:style-name="PluginODTAutoStyle_Frame_1_text_frame" draw:name="Frame1" text:anchor-type="paragraph" svg:width="457.7955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Problem</text:span><text:line-break/>
Manchmal ist es notwendig, Geräte nach Bestellnummer aus dem Schoolmanager und dem MDM zu entfernen, z.B. wenn iPads mit einem gewissen Alter aus dem Support laufen.</text:p></table:table-cell></table:table-row></table:table></draw:text-box></draw:frame></text:p>
      <text:p text:style-name="Text_20_body"><text:span text:style-name="Strong_20_Emphasis">Schritt 1:</text:span><text:line-break/>
Klicken Sie im ASM auf Geräte und geben Sie im Suchfeld eine beliebige Seriennummer ein, die vorher z.B. über einen Filter in JAMF ermittelt haben:
<draw:frame draw:style-name="mediacenter" draw:name="0" text:anchor-type="paragraph" draw:z-index="0" svg:width="10.583333333333cm" svg:height="9.673828125cm"><draw:image xlink:href="Pictures/60c6163830704fe1478cdab8da236dc5.png" xlink:type="simple" xlink:show="embed" xlink:actuate="onLoad"/></draw:frame></text:p>
      <text:p text:style-name="Text_20_body"><text:span text:style-name="Strong_20_Emphasis">Schritt 2:</text:span><text:line-break/>
Klicken Sie nach Eingabe der Seriennummer auf das angezeigte Gerät:
<draw:frame draw:style-name="mediacenter" draw:name="1" text:anchor-type="paragraph" draw:z-index="1" svg:width="10.583333333333cm" svg:height="8.7873737373737cm"><draw:image xlink:href="Pictures/8120213cb811881db3810cbacc17b200.png" xlink:type="simple" xlink:show="embed" xlink:actuate="onLoad"/></draw:frame></text:p>
      <text:p text:style-name="Text_20_body"><text:span text:style-name="Strong_20_Emphasis">Schritt 3:</text:span><text:line-break/>
Kopieren oder notieren Sie sich nun 5-6 Ziffern der im ASM erfassten Bestellnummer.
<draw:frame draw:style-name="mediacenter" draw:name="2" text:anchor-type="paragraph" draw:z-index="2" svg:width="10.583333333333cm" svg:height="5.8521320495186cm"><draw:image xlink:href="Pictures/0174d4a128837951afc97e4a8d2088ce.png" xlink:type="simple" xlink:show="embed" xlink:actuate="onLoad"/></draw:frame></text:p>
      <text:p text:style-name="Text_20_body"><text:span text:style-name="Strong_20_Emphasis">Schritt 4:</text:span><text:line-break/>
Erstellen Sie nun einen Filter, um alle Geräte mit dieser Bestellnummer zu selektieren:
<draw:frame draw:style-name="mediacenter" draw:name="3" text:anchor-type="paragraph" draw:z-index="3" svg:width="10.583333333333cm" svg:height="8.6633480825959cm"><draw:image xlink:href="Pictures/4d1d3e1c92b3175b9d4923530b2ee596.png" xlink:type="simple" xlink:show="embed" xlink:actuate="onLoad"/></draw:frame></text:p>
      <text:p text:style-name="Text_20_body"><text:span text:style-name="Strong_20_Emphasis">Schritt 5:</text:span><text:line-break/>
Wählen Sie Bestellnummer, geben sie oben hinter der Lupe die 5-6 Ziffern aus Schritt 3 ein, setzen Sie den Haken vor der gefundenen Bestellnummer und klicken dann auf „suchen“:
<draw:frame draw:style-name="mediacenter" draw:name="4" text:anchor-type="paragraph" draw:z-index="4" svg:width="10.583333333333cm" svg:height="10.711422087746cm"><draw:image xlink:href="Pictures/b17807ac993cf92947b7ea4413d3bf83.png" xlink:type="simple" xlink:show="embed" xlink:actuate="onLoad"/></draw:frame></text:p>
      <text:p text:style-name="Text_20_body"><text:span text:style-name="Strong_20_Emphasis">Schritt 6:</text:span><text:line-break/>
Heben Sie nun im ersten Schritt die Zuweisung zum MDM auf:
<draw:frame draw:style-name="mediacenter" draw:name="5" text:anchor-type="paragraph" draw:z-index="5" svg:width="21.166666666667cm" style:rel-width="100%" svg:height="5.1761874197689cm" style:rel-height="scale"><draw:image xlink:href="Pictures/68f83b4e58b02b7ab16a1f186eff0fee.png" xlink:type="simple" xlink:show="embed" xlink:actuate="onLoad"/></draw:frame></text:p>
      <text:p text:style-name="Text_20_body"><text:span text:style-name="Strong_20_Emphasis">Schritt 7:</text:span><text:line-break/></text:p>
      <text:p text:style-name="Text_20_body"><draw:frame draw:style-name="mediacenter" draw:name="6" text:anchor-type="paragraph" draw:z-index="6" svg:width="21.166666666667cm" style:rel-width="100%" svg:height="5.1761874197689cm" style:rel-height="scale"><draw:image xlink:href="Pictures/2dd23d7af70b8f77e7212cb907dea67c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57.7955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1::42:33</meta:creation-date>
    <dc:creator>Generated</dc:creator>
    <dc:date>2026-08-10T11::42:33</dc:date>
    <dc:language>en-US</dc:language>
    <meta:editing-cycles>1</meta:editing-cycles>
    <meta:editing-duration>PT0S</meta:editing-duration>
    <dc:title>ipad:delipadsasm</dc:title>
  </office:meta>
</office:document-meta>
</file>