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aktik:nbc"/><text:bookmark-start text:name="__RefHeading___mit_der_niedersaechsischen_bildungscloud_unterrichten_1"/><text:bookmark-start text:name="mit_der_niedersaechsischen_bildungscloud_unterrichten"/>Mit der niedersächsischen Bildungscloud unterrichten<text:bookmark-end text:name="__RefHeading___mit_der_niedersaechsischen_bildungscloud_unterrichten_1"/><text:bookmark-end text:name="mit_der_niedersaechsischen_bildungscloud_unterrichten"/></text:h>
      <text:h text:style-name="Heading_20_4" text:outline-level="4"><text:bookmark-start text:name="__RefHeading___ausschreibungslage_weitere_termine_2"/><text:bookmark-start text:name="ausschreibungslage_weitere_termine"/>Ausschreibungslage, weitere Termine<text:bookmark-end text:name="__RefHeading___ausschreibungslage_weitere_termine_2"/><text:bookmark-end text:name="ausschreibungslage_weitere_termine"/></text:h>
      <text:list text:style-name="List_20_1" text:continue-numbering="false">
        <text:list-item>
          <text:p text:style-name="LastListParagraph_List_20_1_Content_First"> Vorerst auf Anfrage, zentral organisiert über das Kompetenzzentrum Vechta</text:p>
        </text:list-item>
      </text:list>
      <text:h text:style-name="Heading_20_4" text:outline-level="4"><text:bookmark-start text:name="__RefHeading___ausschreibungstext_3"/><text:bookmark-start text:name="ausschreibungstext"/>Ausschreibungstext<text:bookmark-end text:name="__RefHeading___ausschreibungstext_3"/><text:bookmark-end text:name="ausschreibungstext"/></text:h>
      <text:p text:style-name="Text_20_body">Seit Beginn des Schuljahres sind viel Schulen für die niedersächsische Bildungscloud (NBC) freigeschaltet. Die Bildungscloud kann eine wichtige Ergänzung zu bestehenden Systemen sein, da sie u.a. ermöglicht, unterrichtliche Zusammenhänge besser abzubilden als vergleichbare Lösungen wie u.a. IServ. </text:p>
      <text:p text:style-name="Text_20_body">In dieser Fortbildung erfahren Sie, welche Möglichkeiten Ihnen die Bildungscloud zur Gestaltung von Lehr-/Lernprozessen bietet. Am Beispiel von konkreten Unterrichtsinhalten lernen Sie, wie Sie einen eigenen Kurs gestalten können. Verwendet wird eine separate Instanz der Bildungscloud. </text:p>
      <text:p text:style-name="Text_20_body">Diese Fortbildung läuft als Onlineangebot. Mit der Einladung gehen Ihnen Zugangsdaten und weitere Information zu.  </text:p>
      <text:h text:style-name="Heading_20_4" text:outline-level="4"><text:bookmark-start text:name="__RefHeading___angesprochene_kompetenzen_nach_digcompedu_4"/><text:bookmark-start text:name="angesprochene_kompetenzen_nach_digcompedu"/>Angesprochene Kompetenzen nach DigCompEdu<text:bookmark-end text:name="__RefHeading___angesprochene_kompetenzen_nach_digcompedu_4"/><text:bookmark-end text:name="angesprochene_kompetenzen_nach_digcompedu"/></text:h>
      <text:p text:style-name="Text_20_body">Das Angebot spricht die Kompetenzbereiche „Digitale Ressourcen“ und „Lehren und Lernen“ des DigCompEdu an.</text:p>
      <text:h text:style-name="Heading_20_4" text:outline-level="4"><text:bookmark-start text:name="__RefHeading___ressourcen_5"/><text:bookmark-start text:name="ressourcen"/>Ressourcen<text:bookmark-end text:name="__RefHeading___ressourcen_5"/><text:bookmark-end text:name="ressourcen"/></text:h>
      <text:list text:style-name="List_20_1" text:continue-numbering="false">
        <text:list-item>
          <text:p text:style-name="LastListParagraph_List_20_1_Content_First"> <text:a xlink:type="simple" xlink:href="https://www.niedersachsen.cloud" text:style-name="Internet_20_link" text:visited-style-name="Visited_20_Internet_20_Link">Webadresse der Bildungscloud (NBC)</text:a></text:p>
        </text:list-item>
      </text:list>
      <text:h text:style-name="Heading_20_4" text:outline-level="4"><text:bookmark-start text:name="__RefHeading___fortbildungstermine_in_der_vergangenheit_6"/><text:bookmark-start text:name="fortbildungstermine_in_der_vergangenheit"/>Fortbildungstermine in der Vergangenheit<text:bookmark-end text:name="__RefHeading___fortbildungstermine_in_der_vergangenheit_6"/><text:bookmark-end text:name="fortbildungstermine_in_der_vergangenheit"/></text:h>
      <text:list text:style-name="List_20_1" text:continue-numbering="false">
        <text:list-item>
          <text:p text:style-name="LastListParagraph_List_20_1_Content_First"> neues Angebo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2::53:46</meta:creation-date>
    <dc:creator>Generated</dc:creator>
    <dc:date>2026-08-17T02::53:46</dc:date>
    <dc:language>en-US</dc:language>
    <meta:editing-cycles>1</meta:editing-cycles>
    <meta:editing-duration>PT0S</meta:editing-duration>
    <dc:title>didaktik:nbc</dc:title>
  </office:meta>
</office:document-meta>
</file>