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a6807218673dadf1d695a0e7ec74c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eratung:moinschule"/><text:bookmark-start text:name="__RefHeading___moin.schule_1"/><text:bookmark-start text:name="moin.schule"/>moin.schule<text:bookmark-end text:name="__RefHeading___moin.schule_1"/><text:bookmark-end text:name="moin.schule"/></text:h>
      <text:h text:style-name="Heading_20_3" text:outline-level="3"><text:bookmark-start text:name="__RefHeading___was_ist_das_eigentlich_2"/><text:bookmark-start text:name="was_ist_das_eigentlich"/>Was ist das eigentlich?<text:bookmark-end text:name="__RefHeading___was_ist_das_eigentlich_2"/><text:bookmark-end text:name="was_ist_das_eigentlich"/></text:h>
      <text:p text:style-name="Text_20_body">Sie alle haben an Ihren Schulen Lösungen in Betrieb, bei denen Schüler:innen, Eltern oder Lehrkräfte sich an einer Plattform oder innerhalb einer App anmelden müssen, z.B.</text:p>
      <text:list text:style-name="List_20_1" text:continue-numbering="false">
        <text:list-item>
          <text:p text:style-name="List_20_1_Content_First"> AntonApp</text:p>
        </text:list-item>
        <text:list-item>
          <text:p text:style-name="List_20_1_Content"> Westermann Diagnose</text:p>
        </text:list-item>
        <text:list-item>
          <text:p text:style-name="List_20_1_Content"> Cornelsen Lernen</text:p>
        </text:list-item>
        <text:list-item>
          <text:p text:style-name="List_20_1_Content"> IServ</text:p>
        </text:list-item>
        <text:list-item>
          <text:p text:style-name="List_20_1_Content"> WebUntis</text:p>
        </text:list-item>
        <text:list-item>
          <text:p text:style-name="List_20_1_Content"> Moodle</text:p>
        </text:list-item>
        <text:list-item>
          <text:p text:style-name="List_20_1_Content_Last"> u.v.m.</text:p>
        </text:list-item>
      </text:list>
      <text:p text:style-name="Text_20_body">Oft fällt die Verwaltung der Zugänge in die Zuständigkeit einer einzelnen Person. Das ist viel Arbeit, wenn sehr viele Zugänge verwaltet werden müssen und natürlich vergessen viele Mitglieder der Schulgemeinschaft regelmäßig ihre Zugangsdaten. Insbesondere für Grund- und Förderschüler stellt das persönliche Passwortmanagement eine große Hürde dar. </text:p>
      <text:p text:style-name="Text_20_body"><text:span text:style-name="Strong_20_Emphasis">Die Idee:</text:span><text:line-break/>
Es gibt nur noch ein Login und ein Passwort für alles! Benutzer müssen sich nur angewöhnen, auf die Schaltfläche „Anmelden mit moin.schule“ zu klicken und können dann jeden Dienst, der moin.schule unterstützt, mit den gleichen Zugangsdaten nutzen und darüberhinaus ihr Passwort setzen zurücksetzen oder ändern. </text:p>
      <text:p text:style-name="Text_20_body"><draw:frame draw:style-name="mediacenter" draw:name="0" text:anchor-type="paragraph" draw:z-index="0" svg:width="26.458333333333cm" style:rel-width="100%" svg:height="14.8828125cm" style:rel-height="scale"><draw:image xlink:href="Pictures/ba6807218673dadf1d695a0e7ec74c4a.png" xlink:type="simple" xlink:show="embed" xlink:actuate="onLoad"/></draw:frame></text:p>
      <text:p text:style-name="Text_20_body"><text:span text:style-name="Strong_20_Emphasis">Zusätzlich:</text:span><text:line-break/>
moin.schule kann alle Gruppenzugehörigkeiten an jeden angeschlossenen Dienst übertragen. Sie können Sie z.B. digitale Schulbücher gleich ganzen Jahrgängen oder Klassen zuweisen.</text:p>
      <text:h text:style-name="Heading_20_3" text:outline-level="3"><text:bookmark-start text:name="__RefHeading___was_muss_ich_als_schule_tun_um_moin.schule_nutzen_zu_koennen_3"/><text:bookmark-start text:name="was_muss_ich_als_schule_tun_um_moin.schule_nutzen_zu_koennen"/>Was muss ich als Schule tun, um moin.schule nutzen zu können?<text:bookmark-end text:name="__RefHeading___was_muss_ich_als_schule_tun_um_moin.schule_nutzen_zu_koennen_3"/><text:bookmark-end text:name="was_muss_ich_als_schule_tun_um_moin.schule_nutzen_zu_koennen"/></text:h>
      <text:h text:style-name="Heading_20_4" text:outline-level="4"><text:bookmark-start text:name="__RefHeading___das_formale_4"/><text:bookmark-start text:name="das_formale"/>Das Formale<text:bookmark-end text:name="__RefHeading___das_formale_4"/><text:bookmark-end text:name="das_formale"/></text:h>
      <text:p text:style-name="Text_20_body">Sie müssen dieses Dokument ausfüllen:<text:line-break/>
<text:a xlink:type="simple" xlink:href="https://wiki.mzclp.de/lib/exe/fetch.php?media=beratung:20231115_avv_n21_nbc_moinschule_formular_neu.pdf" text:style-name="Internet_20_link" text:visited-style-name="Visited_20_Internet_20_Link">Vertrag zur Auftragsdatenverarbeitung</text:a></text:p>
      <text:p text:style-name="Text_20_body">Scannen Sie es ein und schicken Sie es an diese E-Mailadresse:<text:line-break/>
<text:a xlink:type="simple" xlink:href="mailto:anmeldung@moin.schule" text:style-name="Internet_20_link" text:visited-style-name="Visited_20_Internet_20_Link">anmeldung@moin.schule</text:a></text:p>
      <text:p text:style-name="Text_20_body">Seien Sie unbesorgt! Es handelt sich um offizielles Angebot des Landes. Wenn Sie ganz vorsichtig sind - schauen Sie noch einmal in die <text:a xlink:type="simple" xlink:href="https://wiki.mzclp.de/lib/exe/fetch.php?media=beratung:20230516_nbc_moinschule_nutzungsbedingungen_layout.pdf" text:style-name="Internet_20_link" text:visited-style-name="Visited_20_Internet_20_Link">Nutzungsbedingungen</text:a>.</text:p>
      <text:p text:style-name="Text_20_body">Sie erhalten nach erfolgreicher Bearbeitung eine E-Mail mit weiteren Informationen und Zugangsdaten.</text:p>
      <text:h text:style-name="Heading_20_4" text:outline-level="4"><text:bookmark-start text:name="__RefHeading___das_organisatorische_5"/><text:bookmark-start text:name="das_organisatorische"/>Das Organisatorische<text:bookmark-end text:name="__RefHeading___das_organisatorische_5"/><text:bookmark-end text:name="das_organisatorische"/></text:h>
      <text:p text:style-name="Text_20_body">Jede Schule ist sehr individuell organisiert. Das hat Licht und Schatten und sehr oft wurden in der Vergangenheit Rufe nach zentralen Lösungen laut. Diese Lösung gibt es jetzt zumindest für die zentrale Verwaltung von Identitäten mit moin.schule. </text:p>
      <text:p text:style-name="Text_20_body">Um wirklich auf lange Sicht eine Arbeitserleichterung durch moin.schule zu haben, braucht es einen individuellen Blick auf Ihre bisherigen Schulverwaltungsprozesse - und es sind dort u.U. erhebliche Veränderungen notwendig, die <text:span text:style-name="Strong_20_Emphasis">zunächst</text:span> viel Arbeit machen werden.</text:p>
      <text:p text:style-name="Text_20_body">moin.schule synchronisiert automatisch mit Ihrer Schulverwaltungssoftware - für das Landesprodukt DaNiS gibt es eine kostenlose Lösung, für andere Schulverwaltungsprogramme muss ihr Schulträger ggf. kostenpflichtige Softwareerweiterungen beschaffen. </text:p>
      <text:p text:style-name="Text_20_body">Im Idealfall bilden Sie innerhalb der <text:span text:style-name="Strong_20_Emphasis">Schulverwaltungssoftware</text:span> oder <text:span text:style-name="Strong_20_Emphasis">in einem alternativen System</text:span> bereits ihre gesamte Schule ab mit z.B.:</text:p>
      <text:list text:style-name="List_20_1" text:continue-numbering="false">
        <text:list-item>
          <text:p text:style-name="List_20_1_Content_First"> Arbeitsgemeinschaften</text:p>
        </text:list-item>
        <text:list-item>
          <text:p text:style-name="List_20_1_Content"> klassenübergreifenden Lerngruppen</text:p>
        </text:list-item>
        <text:list-item>
          <text:p text:style-name="List_20_1_Content"> Oberstufenkursen</text:p>
        </text:list-item>
        <text:list-item>
          <text:p text:style-name="List_20_1_Content"> Gremienzugehörigkeiten</text:p>
        </text:list-item>
        <text:list-item>
          <text:p text:style-name="List_20_1_Content_Last"> etc.</text:p>
        </text:list-item>
      </text:list>
      <text:p text:style-name="Text_20_body">… und die Vergabe von Logindaten und E-Mailadressen etc. erfolgt bereits im Rahmen der Schulanmeldung. </text:p>
      <text:p text:style-name="Text_20_body">Da das in der Regel nicht der Fall ist, gibt es weitere Optionen, um Daten zusätzlich manuell einzupflegen. Falls das mehrere Personen tun, sind enge Abstimmungen notwendig. </text:p>
      <text:h text:style-name="Heading_20_4" text:outline-level="4"><text:bookmark-start text:name="__RefHeading___der_iserv-connector_6"/><text:bookmark-start text:name="der_iserv-connector"/>Der IServ-Connector<text:bookmark-end text:name="__RefHeading___der_iserv-connector_6"/><text:bookmark-end text:name="der_iserv-connector"/></text:h>
      <text:p text:style-name="Text_20_body">Viele Schulen im Landkreis nutzen IServ als Schulserver. Neuerdings können Sie mittels einen <text:a xlink:type="simple" xlink:href="https://doku.iserv.de/modules/moinschule/" text:style-name="Internet_20_link" text:visited-style-name="Visited_20_Internet_20_Link">neuen Moduls</text:a> Ihre IServ-Benutzer und Gruppen mit moin.schule synchronisieren. Das gelingt jedoch nur reibungslos, wenn Sie moin.schule unserem bisherigen Rat entsprechend noch nicht auf anderem Wege genutzt haben. </text:p>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Wichtig</text:span><text:line-break/>
Nach wie vor können Sie sich NICHT mit IServ-Daten an moin.schule anmelden. Es ist aber möglich, die Erstanmeldedaten oder Passwort-Vergessen-Anforderungen an die IServ-E-Mailadresse zu versenden. Weiterhin müssen Sie Gruppen nicht an mehreren Stellen pflegen, sondern können entscheiden, welche Gruppen Sie von IServ übernehmen wollen. Beides stellt eine zwar verbesserungsfähige, aber dennoch recht fundamentale Vereinfachung im Workflow dar.</text:p></table:table-cell></table:table-row></table:table></draw:text-box></draw:frame></text:p>
      <text:h text:style-name="Heading_20_3" text:outline-level="3"><text:bookmark-start text:name="__RefHeading___der_aktuelle_rat_21.12.2023_7"/><text:bookmark-start text:name="der_aktuelle_rat_21.12.2023"/>Der aktuelle Rat (21.12.2023)<text:bookmark-end text:name="__RefHeading___der_aktuelle_rat_21.12.2023_7"/><text:bookmark-end text:name="der_aktuelle_rat_21.12.2023"/></text:h>
      <text:p text:style-name="Text_20_body"><draw:frame draw:style-name="PluginODTAutoStyle_Frame_5_text_frame" draw:name="Frame2" text:anchor-type="paragraph" svg:width="457.7955pt" draw:z-index="0" svg:min-height="1cm"><draw:text-box><table:table table:style-name="Table"><table:table-column table:style-name="odt_auto_style_table_column_2_1"/><table:table-row><table:table-cell office:value-type="string" table:style-name="tablecell"><text:list text:style-name="Numbering_20_1" text:continue-numbering="false"><text:list-item><text:p text:style-name="Numbering_20_1_Content_First"> Erledigen Sie das Organisatorische, dazu ist wenig technisches Wissen erforderlich!</text:p></text:list-item><text:list-item><text:p text:style-name="Numbering_20_1_Content"> Schaffen Sie gemeinsam mit Ihrem Schulträger die technischen Voraussetzungen für eine mögliche Synchronisation, z.B. durch Beschaffung bzw. Installation der erforderlichen Softwareerweiterungen.</text:p></text:list-item><text:list-item><text:p text:style-name="Numbering_20_1_Content"> Besuchen Sie die Onlinefortbildungen zu moin.schule, die Sie als Angebot per offizieller MK-Mail erreichen.</text:p></text:list-item><text:list-item><text:p text:style-name="Numbering_20_1_Content_Last"> Sehen Sie zunächst davon ab, bereits jetzt Prozesse an Ihrer Schule umzustrukturieren. Das Produkt moin.schule erfährt noch Veränderungen und es ist noch nicht klar, welche Anbieter moin.schule in welcher technischen Form unterstützen werden.</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9::31:31</meta:creation-date>
    <dc:creator>Generated</dc:creator>
    <dc:date>2026-08-10T09::31:31</dc:date>
    <dc:language>en-US</dc:language>
    <meta:editing-cycles>1</meta:editing-cycles>
    <meta:editing-duration>PT0S</meta:editing-duration>
    <dc:title>beratung:moinschule</dc:title>
  </office:meta>
</office:document-meta>
</file>