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f7c1967af4d849782f23c61f6b2124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pp:grundschule"/><text:bookmark-start text:name="__RefHeading___apps_fuer_die_grundschule_1"/><text:bookmark-start text:name="apps_fuer_die_grundschule"/>Apps für die Grundschule<text:bookmark-end text:name="__RefHeading___apps_fuer_die_grundschule_1"/><text:bookmark-end text:name="apps_fuer_die_grundschule"/></text:h>
      <text:p text:style-name="Text_20_body">Der Anspruch dieser Rubrik ist nicht, Ihnen einen möglichst umfänglichen Überblick über alle am Markt befindlichen Apps zu geben. Es geht darum, Ihnen eine Vorauswahl anzubieten, die von Experten geprüft und empfohlen werden. Die Entwicklungen des Marktes sind schnell: Es kann keine Garantie dafür übernommen werden, dass Geschäftsmodelle von Anbietern sich auch ändern können.</text:p>
      <text:h text:style-name="Heading_20_3" text:outline-level="3"><text:bookmark-start text:name="__RefHeading___anton-app_2"/><text:bookmark-start text:name="anton-app"/>Anton-App<text:bookmark-end text:name="__RefHeading___anton-app_2"/><text:bookmark-end text:name="anton-app"/></text:h>
      <text:p text:style-name="Text_20_body"><draw:frame draw:style-name="medialeft" draw:name="0" text:anchor-type="paragraph" draw:z-index="0" svg:width="5.2916666666667cm" style:rel-width="100%" svg:height="5.2916666666667cm" style:rel-height="scale"><draw:image xlink:href="Pictures/0f7c1967af4d849782f23c61f6b21249.png" xlink:type="simple" xlink:show="embed" xlink:actuate="onLoad"/></draw:frame>
<text:span text:style-name="Strong_20_Emphasis">Plattformen</text:span><text:line-break/>
iOS, Android, alle (webbasiert)<text:line-break/></text:p>
      <text:p text:style-name="Text_20_body"><text:span text:style-name="Strong_20_Emphasis">Datenschutzeinschätzung</text:span><text:line-break/>
ANTON kann mit pseudonymisierten Accounts genutzt werden. Bei Abschluss einer Schullizenz ist der Abschluss eines Auftragsdatenverarbeitungsvertrages möglich und emfehlenswert. Die Webseite selbst verwendet keinerlei Trackingmechanismen, die über das technisch notwendige hinausgehen. Ich schätze das Datenschutzrisiko dann als <text:span text:style-name="Strong_20_Emphasis">gering</text:span> ein. </text:p>
      <text:p text:style-name="Text_20_body"><text:span text:style-name="Strong_20_Emphasis">Kurzbeschreibung</text:span><text:line-break/>
Die Anton-App deckt sehr viele Themen aus den Bereichen Deutsch, Mathematik und Sachunterricht ab. Dort erhalten Sie auch Tipps zur begleiteten anonymen Nutzung mit Ihrer Schulklasse. Eine ausführlichere Beschreibung finden Sie <text:a xlink:type="simple" xlink:href="https://lehrerrundmail.de/wordpress/2019/anton-die-lernplattform/" text:style-name="Internet_20_link" text:visited-style-name="Visited_20_Internet_20_Link">hier</text:a>. Die App ist zwar für <text:a xlink:type="simple" xlink:href="https://itunes.apple.com/de/app/anton-grundschule-lernen/id1180554775?mt=8" text:style-name="Internet_20_link" text:visited-style-name="Visited_20_Internet_20_Link">iOS</text:a> (iPad, iPhone) und <text:a xlink:type="simple" xlink:href="https://play.google.com/store/apps/details?id=com.solocode.anton&amp;hl=de" text:style-name="Internet_20_link" text:visited-style-name="Visited_20_Internet_20_Link">Android</text:a> erhältlich, lässt sich aber auch in einem <text:a xlink:type="simple" xlink:href="https://anton.app/de/" text:style-name="Internet_20_link" text:visited-style-name="Visited_20_Internet_20_Link">Browser</text:a> nutzen. Eine E-Mailadresse der Schülerinnen und Schüler ist nicht erforderlich. Die Anmeldung kann über Codes erfolgen. Die Aufgaben sind extrem kurzschrittig und sollen damit auch für schwache Lerner geeignet sei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6T03::14:51</meta:creation-date>
    <dc:creator>Generated</dc:creator>
    <dc:date>2026-08-26T03::14:51</dc:date>
    <dc:language>en-US</dc:language>
    <meta:editing-cycles>1</meta:editing-cycles>
    <meta:editing-duration>PT0S</meta:editing-duration>
    <dc:title>app:grundschule</dc:title>
  </office:meta>
</office:document-meta>
</file>