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1c596d20d254a5f3848c20c3ac51e28c.png"/>
  <manifest:file-entry manifest:media-type="image/png" manifest:full-path="Pictures/c9d5ae4a9ee9215e0d3ccd38509f50cb.png"/>
  <manifest:file-entry manifest:media-type="image/png" manifest:full-path="Pictures/2805b2cc31bdf9067f48acdaf0621efa.png"/>
  <manifest:file-entry manifest:media-type="image/png" manifest:full-path="Pictures/c687b830dc70dd8715d804806724ae97.png"/>
  <manifest:file-entry manifest:media-type="image/png" manifest:full-path="Pictures/118cd616213e4c803ff7f9d662ff809f.png"/>
  <manifest:file-entry manifest:media-type="image/png" manifest:full-path="Pictures/212e694930812cb818cf4fcd858edbb4.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57.7955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anleitung:wlanconfig"/><text:bookmark-start text:name="__RefHeading___die_wlan-konfiguration_des_ipads_auch_nach_dem_zuruecksetzen_erhalten_1"/><text:bookmark-start text:name="die_wlan-konfiguration_des_ipads_auch_nach_dem_zuruecksetzen_erhalten"/>Die WLAN-Konfiguration des iPads auch nach dem Zurücksetzen erhalten<text:bookmark-end text:name="__RefHeading___die_wlan-konfiguration_des_ipads_auch_nach_dem_zuruecksetzen_erhalten_1"/><text:bookmark-end text:name="die_wlan-konfiguration_des_ipads_auch_nach_dem_zuruecksetzen_erhalten"/></text:h>
      <text:p text:style-name="Text_20_body"><draw:frame draw:style-name="PluginODTAutoStyle_Frame_1_text_frame" draw:name="Frame1" text:anchor-type="paragraph" svg:width="457.7955pt" draw:z-index="0" svg:min-height="1cm"><draw:text-box><table:table table:style-name="Table"><table:table-column table:style-name="odt_auto_style_table_column_1_1"/><table:table-row><table:table-cell office:value-type="string" table:style-name="tablecell"><text:p text:style-name="tablealignleft"><text:span text:style-name="Strong_20_Emphasis">Was erreichen Sie durch diese Konfiguration?</text:span><text:line-break/>
Wenn Sie ein iPad zurücksetzen, mussten Sie bisher bei der Wiedereinrichtung das Gerät manuell ins WLAN bringen, es also in die Hand nehmen. Dieser Schritt lässt sich seit iOS bzw. iPadOS 17 automatisieren, was im Alltag im Fehlerfall eine große Arbeitserleichterung darstellt. Dazu muss sich das Gerät allerdings in Reichweite des vorkonfigirierten WLANs befinden, also etwa in der Schule.</text:p></table:table-cell></table:table-row></table:table></draw:text-box></draw:frame></text:p>
      <text:h text:style-name="Heading_20_3" text:outline-level="3"><text:bookmark-start text:name="__RefHeading___vorgehen_2"/><text:bookmark-start text:name="vorgehen"/>Vorgehen<text:bookmark-end text:name="__RefHeading___vorgehen_2"/><text:bookmark-end text:name="vorgehen"/></text:h>
      <text:p text:style-name="Text_20_body">Erstellen Sie zunächst eine neues Profil unter „Profile ⇒ Übersicht“:
<draw:frame draw:style-name="mediacenter" draw:name="0" text:anchor-type="paragraph" draw:z-index="0" svg:width="10.583333333333cm" svg:height="5.0441033138402cm"><draw:image xlink:href="Pictures/1c596d20d254a5f3848c20c3ac51e28c.png" xlink:type="simple" xlink:show="embed" xlink:actuate="onLoad"/></draw:frame>
<text:line-break/>
Wählen Sie als Profilart „Profil der Netzwerkkonfiguration“:
<draw:frame draw:style-name="mediacenter" draw:name="1" text:anchor-type="paragraph" draw:z-index="1" svg:width="10.583333333333cm" svg:height="9.157293986637cm"><draw:image xlink:href="Pictures/c9d5ae4a9ee9215e0d3ccd38509f50cb.png" xlink:type="simple" xlink:show="embed" xlink:actuate="onLoad"/></draw:frame>
<text:line-break/>
Vergeben Sie eine sinnvolle Bezeichnung und Beschreibung des Profils - denken Sie dabei an die Person, die für Sie irgendwann die Administration übernimmt:
<draw:frame draw:style-name="mediacenter" draw:name="2" text:anchor-type="paragraph" draw:z-index="2" svg:width="10.583333333333cm" svg:height="4.1978584729981cm"><draw:image xlink:href="Pictures/2805b2cc31bdf9067f48acdaf0621efa.png" xlink:type="simple" xlink:show="embed" xlink:actuate="onLoad"/></draw:frame>
<text:line-break/>
Ein Zeitfilter ist möglich und würde die Zeiten beschränken, in der das Profil aktiviert ist:
<draw:frame draw:style-name="mediacenter" draw:name="3" text:anchor-type="paragraph" draw:z-index="3" svg:width="15.875cm" svg:height="10.984933035714cm"><draw:image xlink:href="Pictures/c687b830dc70dd8715d804806724ae97.png" xlink:type="simple" xlink:show="embed" xlink:actuate="onLoad"/></draw:frame>
<text:line-break/>
Wählen Sie nun im linken Menu „WLAN“ als Payload aus:
<draw:frame draw:style-name="mediacenter" draw:name="4" text:anchor-type="paragraph" draw:z-index="4" svg:width="21.166666666667cm" style:rel-width="100%" svg:height="6.2375201288245cm" style:rel-height="scale"><draw:image xlink:href="Pictures/118cd616213e4c803ff7f9d662ff809f.png" xlink:type="simple" xlink:show="embed" xlink:actuate="onLoad"/></draw:frame>
<text:line-break/>
<draw:frame draw:style-name="mediacenter" draw:name="5" text:anchor-type="paragraph" draw:z-index="5" svg:width="21.166666666667cm" style:rel-width="100%" svg:height="6.9010543390105cm" style:rel-height="scale"><draw:image xlink:href="Pictures/212e694930812cb818cf4fcd858edbb4.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57.7955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20T15::11:20</meta:creation-date>
    <dc:creator>Generated</dc:creator>
    <dc:date>2026-08-20T15::11:20</dc:date>
    <dc:language>en-US</dc:language>
    <meta:editing-cycles>1</meta:editing-cycles>
    <meta:editing-duration>PT0S</meta:editing-duration>
    <dc:title>anleitung:wlanconfig</dc:title>
  </office:meta>
</office:document-meta>
</file>