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leitung:umzuglandesgeraet"/><text:bookmark-start text:name="__RefHeading___umzug_auf_ein_landesgeraet_inkl._formalia_1"/><text:bookmark-start text:name="umzug_auf_ein_landesgeraet_inkl._formalia"/>Umzug auf ein Landesgerät (inkl. Formalia)<text:bookmark-end text:name="__RefHeading___umzug_auf_ein_landesgeraet_inkl._formalia_1"/><text:bookmark-end text:name="umzug_auf_ein_landesgeraet_inkl._formalia"/></text:h>
      <text:p text:style-name="Text_20_body">Aufgrund von Zusatzförderprogrammen aus dem Digitalpakt 1 oder dem freiwilligen Engagement von Schulträgern verfügen viele Lehrkräfte bereits über ein Gerät für den pädagogischen Einsatz im Unterricht, das nun durch ein Landesgerät ersetzt wird. Das hier dargestellte Verfahren geht davon aus, dass kein ausschließlich digitaler Prozess möglich ist, was meist von den Vorgaben des jeweiligen lokalen Landesamtes für Schule und Bildung abhängt. In den <text:a xlink:type="simple" xlink:href="https://bildungsportal-niedersachsen.de/index.php?eID=dumpFile&amp;t=f&amp;f=24130&amp;token=c7972d426573fb77b52d6f40fd3ea39420ec92e2" text:style-name="Internet_20_link" text:visited-style-name="Visited_20_Internet_20_Link">Handreichungen zur Umsetzung der 1:1 Ausstattung in Niedersachsen</text:a> ist ein Papierprozess beschrieben und auch mit Serienbriefdateien hinterlegt.</text:p>
      <text:p text:style-name="Text_20_body">Inwieweit davon abgewichen werden darf - vor allem in Hinblick auf z.B. Regressbearbeitung - ist immer mit dem zuständigen RLSB abzuklären. In den Handreichungen finden sich zwei Dokumente:</text:p>
      <text:list text:style-name="Numbering_20_1" text:continue-numbering="false">
        <text:list-item>
          <text:p text:style-name="Numbering_20_1_Content_First"> Ein Leihvertrag</text:p>
        </text:list-item>
        <text:list-item>
          <text:p text:style-name="Numbering_20_1_Content_Last"> Eine Empfangsbestätigung</text:p>
        </text:list-item>
      </text:list>
      <text:h text:style-name="Heading_20_2" text:outline-level="2"><text:bookmark-start text:name="__RefHeading___formalia_2"/><text:bookmark-start text:name="formalia"/>Formalia<text:bookmark-end text:name="__RefHeading___formalia_2"/><text:bookmark-end text:name="formalia"/></text:h>
      <text:h text:style-name="Heading_20_2" text:outline-level="2"><text:bookmark-start text:name="__RefHeading___technik_3"/><text:bookmark-start text:name="technik"/>Technik<text:bookmark-end text:name="__RefHeading___technik_3"/><text:bookmark-end text:name="technik"/></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14::56:11</meta:creation-date>
    <dc:creator>Generated</dc:creator>
    <dc:date>2026-08-14T14::56:11</dc:date>
    <dc:language>en-US</dc:language>
    <meta:editing-cycles>1</meta:editing-cycles>
    <meta:editing-duration>PT0S</meta:editing-duration>
    <dc:title>anleitung:umzuglandesgeraet</dc:title>
  </office:meta>
</office:document-meta>
</file>