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taskcardsmz"/><text:bookmark-start text:name="__RefHeading___taskcards-accounts_ueber_das_medienzentrum_cloppenburg_1"/><text:bookmark-start text:name="taskcards-accounts_ueber_das_medienzentrum_cloppenburg"/>Taskcards-Accounts über das Medienzentrum Cloppenburg<text:bookmark-end text:name="__RefHeading___taskcards-accounts_ueber_das_medienzentrum_cloppenburg_1"/><text:bookmark-end text:name="taskcards-accounts_ueber_das_medienzentrum_cloppenburg"/></text:h>
      <text:h text:style-name="Heading_20_2" text:outline-level="2"><text:bookmark-start text:name="__RefHeading___berechtigte_personen_2"/><text:bookmark-start text:name="berechtigte_personen"/>Berechtigte Personen<text:bookmark-end text:name="__RefHeading___berechtigte_personen_2"/><text:bookmark-end text:name="berechtigte_personen"/></text:h>
      <text:p text:style-name="Text_20_body">Sie müssen Lehrkraft an einer Schule im Landkreis Cloppenburg sein. Nachrangig kann auch „nichtlehrendes Personal“ das Angebot nutz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53:31</meta:creation-date>
    <dc:creator>Generated</dc:creator>
    <dc:date>2026-09-16T08::53:31</dc:date>
    <dc:language>en-US</dc:language>
    <meta:editing-cycles>1</meta:editing-cycles>
    <meta:editing-duration>PT0S</meta:editing-duration>
    <dc:title>anleitung:taskcardsmz</dc:title>
  </office:meta>
</office:document-meta>
</file>