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leitung:joiningjamf"/><text:bookmark-start text:name="__RefHeading___aufnahme_eines_landesgeraetes_in_jamf_school_1"/><text:bookmark-start text:name="aufnahme_eines_landesgeraetes_in_jamf_school"/>Aufnahme eines Landesgerätes in JAMF School<text:bookmark-end text:name="__RefHeading___aufnahme_eines_landesgeraetes_in_jamf_school_1"/><text:bookmark-end text:name="aufnahme_eines_landesgeraetes_in_jamf_school"/></text:h>
      <text:h text:style-name="Heading_20_3" text:outline-level="3"><text:bookmark-start text:name="__RefHeading___schritt_1geraete_dem_mdm_jamf_zuweisen_2"/><text:bookmark-start text:name="schritt_1geraete_dem_mdm_jamf_zuweisen"/>Schritt 1: Geräte dem MDM JAMF zuweisen<text:bookmark-end text:name="__RefHeading___schritt_1geraete_dem_mdm_jamf_zuweisen_2"/><text:bookmark-end text:name="schritt_1geraete_dem_mdm_jamf_zuweisen"/></text:h>
      <text:p text:style-name="Text_20_body"><text:a xlink:type="simple" xlink:href="https://wiki.mzclp.de/doku.php?id=ipad:asmexport" text:style-name="Internet_20_link" text:visited-style-name="Visited_20_Internet_20_Link">Filtern Sie die Geräte</text:a> im Schoolmanager zunächst nach Bestellnummer,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4::38:00</meta:creation-date>
    <dc:creator>Generated</dc:creator>
    <dc:date>2026-08-14T04::38:00</dc:date>
    <dc:language>en-US</dc:language>
    <meta:editing-cycles>1</meta:editing-cycles>
    <meta:editing-duration>PT0S</meta:editing-duration>
    <dc:title>anleitung:joiningjamf</dc:title>
  </office:meta>
</office:document-meta>
</file>