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e3681e50a7cba4f8a4a7a0828b1b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leitung:jamfappconfig"/><text:bookmark-start text:name="__RefHeading___geraete-_und_rechtezuweisung_in_jamf_school_1"/><text:bookmark-start text:name="geraete-_und_rechtezuweisung_in_jamf_school"/>Geräte- und Rechtezuweisung in Jamf School<text:bookmark-end text:name="__RefHeading___geraete-_und_rechtezuweisung_in_jamf_school_1"/><text:bookmark-end text:name="geraete-_und_rechtezuweisung_in_jamf_school"/></text:h>
      <text:p text:style-name="Text_20_body">Im Benutzer:innenbereich von Jamf School sehen Sie die synchronisierten Benutzer:innen und die Gruppen, denen Sie jetzt in Jamf School angehören:
<draw:frame draw:style-name="mediacenter" draw:name="0" text:anchor-type="paragraph" draw:z-index="0" svg:width="31.75cm" style:rel-width="100%" svg:height="15.474369085173cm" style:rel-height="scale"><draw:image xlink:href="Pictures/4ce3681e50a7cba4f8a4a7a0828b1b58.png" xlink:type="simple" xlink:show="embed" xlink:actuate="onLoad"/></draw:frame>
Die Benutzer:innen sind bereits ihren Klassen zugeordnet. </text:p>
      <text:h text:style-name="Heading_20_4" text:outline-level="4"><text:bookmark-start text:name="__RefHeading___was_jetzt_noch_zu_tun_ist_2"/><text:bookmark-start text:name="was_jetzt_noch_zu_tun_ist"/>Was jetzt noch zu tun ist<text:bookmark-end text:name="__RefHeading___was_jetzt_noch_zu_tun_ist_2"/><text:bookmark-end text:name="was_jetzt_noch_zu_tun_ist"/></text:h>
      <text:p text:style-name="Text_20_body">Sie müssen</text:p>
      <text:list text:style-name="Numbering_20_1" text:continue-numbering="false">
        <text:list-item>
          <text:p text:style-name="Numbering_20_1_Content_First"> … die Benutzer:innen einem oder mehreren Geräten zuordnen</text:p>
        </text:list-item>
        <text:list-item>
          <text:p text:style-name="Numbering_20_1_Content"> … den Lehrkräften ihre Klassengruppen als verwaltete Gruppen zuordnen</text:p>
        </text:list-item>
        <text:list-item>
          <text:p text:style-name="Numbering_20_1_Content"> … die Jamf-Teacher-App in der Gruppe der Lehrkräfte verteilen</text:p>
        </text:list-item>
        <text:list-item>
          <text:p text:style-name="Numbering_20_1_Content_Last"> … die Jamf-Student-App in den Gruppen der Schüler:innen verteilen</text:p>
        </text:list-item>
      </text:list>
      <text:p text:style-name="Text_20_body">Es ist NICHT erforderlich innerhalb von Jamf, Gruppen zu Klassen zu mirgrieren, es sei denn, Sie möchten mit der Classroom-App arbeiten (für die Sie zusätzlich Apple-IDs oder managed Apple-IDs benötigen).  </text:p>
      <text:p text:style-name="Text_20_body"><text:a xlink:type="simple" xlink:href="https://wiki.mzclp.de/doku.php?id=anleitung:iservjamfstart" text:style-name="Internet_20_link" text:visited-style-name="Visited_20_Internet_20_Link">zurück zur Übersi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3::04:11</meta:creation-date>
    <dc:creator>Generated</dc:creator>
    <dc:date>2026-08-30T13::04:11</dc:date>
    <dc:language>en-US</dc:language>
    <meta:editing-cycles>1</meta:editing-cycles>
    <meta:editing-duration>PT0S</meta:editing-duration>
    <dc:title>anleitung:jamfappconfig</dc:title>
  </office:meta>
</office:document-meta>
</file>