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leitung:iservnextcloudldap"/>===== IServ an Nextcloud anbinden (LDAP)</text:p>
      <text:p text:style-name="Text_20_body">Zunächst muss man auf dem IServ den LDAP-Zugriff <text:a xlink:type="simple" xlink:href="https://wiki.mzclp.de/doku.php?id=anleitung:iservmoodleldap#ldap_auf_dem_iserv_vorbereiten" text:style-name="Internet_20_link" text:visited-style-name="Visited_20_Internet_20_Link">vorbereit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20::29:28</meta:creation-date>
    <dc:creator>Generated</dc:creator>
    <dc:date>2026-08-21T20::29:28</dc:date>
    <dc:language>en-US</dc:language>
    <meta:editing-cycles>1</meta:editing-cycles>
    <meta:editing-duration>PT0S</meta:editing-duration>
    <dc:title>anleitung:iservnextcloudldap</dc:title>
  </office:meta>
</office:document-meta>
</file>