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leitung:iservdateienipad"/><text:bookmark-start text:name="__RefHeading___dateifunktion_der_iserv-app_aktivieren_1"/><text:bookmark-start text:name="dateifunktion_der_iserv-app_aktivieren"/>Dateifunktion der IServ-App aktivieren<text:bookmark-end text:name="__RefHeading___dateifunktion_der_iserv-app_aktivieren_1"/><text:bookmark-end text:name="dateifunktion_der_iserv-app_aktivieren"/></text:h>
      <text:p text:style-name="Text_20_body">Bei einigen iPads lassen sich Dateien nicht <text:a xlink:type="simple" xlink:href="https://wiki.mzclp.de/doku.php?id=iserv:bildermitipad" text:style-name="Internet_20_link" text:visited-style-name="Visited_20_Internet_20_Link">nach dieser Beschreibung</text:a> auf den IServ legen. Der Datenspeicher von IServ wird schlicht nicht angezeig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5::11:41</meta:creation-date>
    <dc:creator>Generated</dc:creator>
    <dc:date>2026-08-20T15::11:41</dc:date>
    <dc:language>en-US</dc:language>
    <meta:editing-cycles>1</meta:editing-cycles>
    <meta:editing-duration>PT0S</meta:editing-duration>
    <dc:title>anleitung:iservdateienipad</dc:title>
  </office:meta>
</office:document-meta>
</file>