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3efef18e5069fbe74f04afd31d3aa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internesnetzipad"/><text:bookmark-start text:name="__RefHeading___apps_die_nutzung_des_internen_netzes_gestatten_1"/><text:bookmark-start text:name="apps_die_nutzung_des_internen_netzes_gestatten"/>Apps die Nutzung des internen Netzes gestatten<text:bookmark-end text:name="__RefHeading___apps_die_nutzung_des_internen_netzes_gestatten_1"/><text:bookmark-end text:name="apps_die_nutzung_des_internen_netzes_gestatten"/></text:h>
      <text:p text:style-name="Text_20_body">Viele Backupfunktionen von Apps funktionieren zwar von zu Hause aus, nicht aber in der Schule. Dazu muss man die jeweilige App zunächst einrichten und ihr dann die Nutzung des internen Netzwerks gestatten. Gehe dazu in die Einstellungen (App mit dem Zahnrad):</text:p>
      <text:p text:style-name="Text_20_body"><draw:frame draw:style-name="mediacenter" draw:name="0" text:anchor-type="paragraph" draw:z-index="0" svg:width="13.229166666667cm" svg:height="19.037093495935cm"><draw:image xlink:href="Pictures/133efef18e5069fbe74f04afd31d3aa3.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6::13:20</meta:creation-date>
    <dc:creator>Generated</dc:creator>
    <dc:date>2026-08-25T06::13:20</dc:date>
    <dc:language>en-US</dc:language>
    <meta:editing-cycles>1</meta:editing-cycles>
    <meta:editing-duration>PT0S</meta:editing-duration>
    <dc:title>anleitung:internesnetzipad</dc:title>
  </office:meta>
</office:document-meta>
</file>