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71dd9c010990291023772c90b30e9b4.png"/>
  <manifest:file-entry manifest:media-type="image/jpeg" manifest:full-path="Pictures/630054ee840eb64ba4fc802a99b83540.jpg"/>
  <manifest:file-entry manifest:media-type="image/png" manifest:full-path="Pictures/3b62247fac271546239c8fd4295911b8.png"/>
  <manifest:file-entry manifest:media-type="image/png" manifest:full-path="Pictures/854982b72f1d846cc4cd2acea620fda1.png"/>
  <manifest:file-entry manifest:media-type="image/jpeg" manifest:full-path="Pictures/9902fcc767dbd8ccab0a28a0d6307a0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nleitung:bluebot:programmierleiste"/><text:bookmark-start text:name="__RefHeading___den_bluebot_mit_der_programmierleiste_tactilereader_programmieren_1"/><text:bookmark-start text:name="den_bluebot_mit_der_programmierleiste_tactilereader_programmieren"/>Den Bluebot mit der Programmierleiste "TactileReader" programmieren<text:bookmark-end text:name="__RefHeading___den_bluebot_mit_der_programmierleiste_tactilereader_programmieren_1"/><text:bookmark-end text:name="den_bluebot_mit_der_programmierleiste_tactilereader_programmieren"/></text:h>
      <text:p text:style-name="Text_20_body">Du kannst den Bluebot direkt am Gerät programmieren. Dazu drückst die orangen Tasten in der richtigen Reihenfolge. Du musst dabei aber alle Planungs- und Programmierschritte im Kopf behalten. Andererseits kannst du die Bewegungen des Bluebots auch mit einer Programmierleiste (TactileReader) vorplanen. Dabei sind auch ganz andere Bewegungen möglich, etwa eine 45°-Kurve.  </text:p>
      <text:h text:style-name="Heading_20_2" text:outline-level="2"><text:bookmark-start text:name="__RefHeading___schnellstart_2"/><text:bookmark-start text:name="schnellstart"/>Schnellstart<text:bookmark-end text:name="__RefHeading___schnellstart_2"/><text:bookmark-end text:name="schnellstart"/></text:h>
      <text:list text:style-name="Numbering_20_1" text:continue-numbering="false">
        <text:list-item>
          <text:p text:style-name="Numbering_20_1_Content_First"> Schalte den Bluebot ein</text:p>
        </text:list-item>
        <text:list-item>
          <text:p text:style-name="Numbering_20_1_Content"> Prüfe, dass am Bluebot <text:a xlink:type="simple" xlink:href="https://wiki.mzclp.de/doku.php?id=anleitung:bluebot:ersteschritte#bedienelemente_an_der_unterseite" text:style-name="Internet_20_link" text:visited-style-name="Visited_20_Internet_20_Link">Bluetooth aktiviert</text:a> ist</text:p>
        </text:list-item>
        <text:list-item>
          <text:p text:style-name="Numbering_20_1_Content"> Schalte die Programmierleiste an der Unterseite ein</text:p>
        </text:list-item>
        <text:list-item>
          <text:p text:style-name="Numbering_20_1_Content"> Drücke an der Programmierleiste kurz den blauen Knopf</text:p>
        </text:list-item>
        <text:list-item>
          <text:p text:style-name="Numbering_20_1_Content"> Wenn die Kopplung erfolgreich war, wechselt der Bluebot zu einer blauen Beleuchtung</text:p>
        </text:list-item>
        <text:list-item>
          <text:p text:style-name="Numbering_20_1_Content"> Jetzt kannst du mit den Programmierplättchen dein erstes Programm legen</text:p>
        </text:list-item>
        <text:list-item>
          <text:p text:style-name="Numbering_20_1_Content_Last"> Drücke den grünen Knopf an der Programmierleiste, um dein Programm auf den Bluebot zu übertragen</text:p>
        </text:list-item>
      </text:list>
      <text:h text:style-name="Heading_20_2" text:outline-level="2"><text:bookmark-start text:name="__RefHeading___bedienelemente_des_tactilereaders_3"/><text:bookmark-start text:name="bedienelemente_des_tactilereaders"/>Bedienelemente des TactileReaders<text:bookmark-end text:name="__RefHeading___bedienelemente_des_tactilereaders_3"/><text:bookmark-end text:name="bedienelemente_des_tactilereaders"/></text:h>
      <text:p text:style-name="Text_20_body"><draw:frame draw:style-name="mediacenter" draw:name="0" text:anchor-type="paragraph" draw:z-index="0" svg:width="26.458333333333cm" style:rel-width="100%" svg:height="14.8828125cm" style:rel-height="scale"><draw:image xlink:href="Pictures/b71dd9c010990291023772c90b30e9b4.png" xlink:type="simple" xlink:show="embed" xlink:actuate="onLoad"/></draw:frame></text:p>
      <text:p text:style-name="Text_20_body">Mit einem USB-A zu USB-A-Kabel kannst du mehrere TactileReader koppeln, um große Programme zu legen. Oder du kannst den TactileReader mit einem USB-A-Netzteil darüber laden:</text:p>
      <text:p text:style-name="Text_20_body"><draw:frame draw:style-name="mediacenter" draw:name="1" text:anchor-type="paragraph" draw:z-index="1" svg:width="10.583333333333cm" svg:height="7.6668942842691cm"><draw:image xlink:href="Pictures/630054ee840eb64ba4fc802a99b83540.jpg" xlink:type="simple" xlink:show="embed" xlink:actuate="onLoad"/></draw:frame></text:p>
      <text:h text:style-name="Heading_20_2" text:outline-level="2"><text:bookmark-start text:name="__RefHeading___programmierplaettchen_in_der_grundausstattung_4"/><text:bookmark-start text:name="programmierplaettchen_in_der_grundausstattung"/>Programmierplättchen in der Grundausstattung<text:bookmark-end text:name="__RefHeading___programmierplaettchen_in_der_grundausstattung_4"/><text:bookmark-end text:name="programmierplaettchen_in_der_grundausstattung"/></text:h>
      <text:p text:style-name="Text_20_body"><draw:frame draw:style-name="mediacenter" draw:name="2" text:anchor-type="paragraph" draw:z-index="2" svg:width="19.711458333333cm" style:rel-width="100%" svg:height="13.758333333333cm" style:rel-height="scale"><draw:image xlink:href="Pictures/3b62247fac271546239c8fd4295911b8.png" xlink:type="simple" xlink:show="embed" xlink:actuate="onLoad"/></draw:frame></text:p>
      <text:h text:style-name="Heading_20_2" text:outline-level="2"><text:bookmark-start text:name="__RefHeading___programmierplaettchen_der_erweiterung_5"/><text:bookmark-start text:name="programmierplaettchen_der_erweiterung"/>Programmierplättchen der Erweiterung<text:bookmark-end text:name="__RefHeading___programmierplaettchen_der_erweiterung_5"/><text:bookmark-end text:name="programmierplaettchen_der_erweiterung"/></text:h>
      <text:p text:style-name="Text_20_body">Mit der Erweiterung kannst du Schritte, die sich immer wieder wiederholen, mit viel weniger Plättchen legen oder auch Drehungen um nur 45° programmieren. Hier findest du die einzelnen Plättchen der Erweiterung:</text:p>
      <text:p text:style-name="Text_20_body"><draw:frame draw:style-name="mediacenter" draw:name="3" text:anchor-type="paragraph" draw:z-index="3" svg:width="17.62125cm" style:rel-width="100%" svg:height="11.853333333333cm" style:rel-height="scale"><draw:image xlink:href="Pictures/854982b72f1d846cc4cd2acea620fda1.png" xlink:type="simple" xlink:show="embed" xlink:actuate="onLoad"/></draw:frame></text:p>
      <text:p text:style-name="Text_20_body">Damit du die Benutzung der Plättchen besser verstehst, gibt es hier ein Beispielprogramm für dich:</text:p>
      <text:p text:style-name="Text_20_body"><draw:frame draw:style-name="mediacenter" draw:name="4" text:anchor-type="paragraph" draw:z-index="4" svg:width="15.875cm" svg:height="8.3638859486637cm"><draw:image xlink:href="Pictures/9902fcc767dbd8ccab0a28a0d6307a09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11::42:37</meta:creation-date>
    <dc:creator>Generated</dc:creator>
    <dc:date>2026-09-15T11::42:37</dc:date>
    <dc:language>en-US</dc:language>
    <meta:editing-cycles>1</meta:editing-cycles>
    <meta:editing-duration>PT0S</meta:editing-duration>
    <dc:title>anleitung:bluebot:programmierleiste</dc:title>
  </office:meta>
</office:document-meta>
</file>