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4fe574b722b63e6c4f7783056a22bc.png"/>
  <manifest:file-entry manifest:media-type="image/png" manifest:full-path="Pictures/19971a6730acff352fcf3a6a89017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bluebot:ersteschritte"/><text:bookmark-start text:name="__RefHeading___erste_schritte_mit_dem_bluebot_1"/><text:bookmark-start text:name="erste_schritte_mit_dem_bluebot"/>Erste Schritte mit dem Bluebot<text:bookmark-end text:name="__RefHeading___erste_schritte_mit_dem_bluebot_1"/><text:bookmark-end text:name="erste_schritte_mit_dem_bluebot"/></text:h>
      <text:h text:style-name="Heading_20_2" text:outline-level="2"><text:bookmark-start text:name="__RefHeading___einfuehrungsvideos_2"/><text:bookmark-start text:name="einfuehrungsvideos"/>Einführungsvideos<text:bookmark-end text:name="__RefHeading___einfuehrungsvideos_2"/><text:bookmark-end text:name="einfuehrungsvideos"/></text:h>
      <text:h text:style-name="Heading_20_3" text:outline-level="3"><text:bookmark-start text:name="__RefHeading___inbetriebnahme_3"/><text:bookmark-start text:name="inbetriebnahme"/>Inbetriebnahme<text:bookmark-end text:name="__RefHeading___inbetriebnahme_3"/><text:bookmark-end text:name="inbetriebnahme"/></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Quelle:</text:span><text:line-break/>
<text:a xlink:type="simple" xlink:href="https://www.youtube.com/@StadtFrankenthalPfalz" text:style-name="Internet_20_link" text:visited-style-name="Visited_20_Internet_20_Link">Stadt Frankental</text:a> - 11.03.2021</text:p></table:table-cell></table:table-row></table:table></draw:text-box></draw:frame></text:p>
      <text:h text:style-name="Heading_20_3" text:outline-level="3"><text:bookmark-start text:name="__RefHeading___steuerung_mit_den_tasten_4"/><text:bookmark-start text:name="steuerung_mit_den_tasten"/>Steuerung mit den Tasten<text:bookmark-end text:name="__RefHeading___steuerung_mit_den_tasten_4"/><text:bookmark-end text:name="steuerung_mit_den_tasten"/></text:h>
      <text:p text:style-name="Text_20_body"><text:a xlink:type="simple" xlink:href="https://wiki.mzclp.de/lib/exe/fetch.php?media=anleitung:bluebot:bluebot_tasten.mp4" text:style-name="Internet_20_link" text:visited-style-name="Visited_20_Internet_20_Link">bluebot_tasten.mp4</text:a></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text:span text:style-name="Strong_20_Emphasis">Quelle:</text:span><text:line-break/>
<text:a xlink:type="simple" xlink:href="https://www.youtube.com/@StadtFrankenthalPfalz" text:style-name="Internet_20_link" text:visited-style-name="Visited_20_Internet_20_Link">Stadt Frankental</text:a> - 11.03.2021</text:p></table:table-cell></table:table-row></table:table></draw:text-box></draw:frame></text:p>
      <text:h text:style-name="Heading_20_2" text:outline-level="2"><text:bookmark-start text:name="__RefHeading___bedienelemente_an_der_oberseite_5"/><text:bookmark-start text:name="bedienelemente_an_der_oberseite"/>Bedienelemente an der Oberseite<text:bookmark-end text:name="__RefHeading___bedienelemente_an_der_oberseite_5"/><text:bookmark-end text:name="bedienelemente_an_der_oberseite"/></text:h>
      <text:p text:style-name="Text_20_body"><draw:frame draw:style-name="mediacenter" draw:name="0" text:anchor-type="paragraph" draw:z-index="0" svg:width="31.75cm" style:rel-width="100%" svg:height="17.859375cm" style:rel-height="scale"><draw:image xlink:href="Pictures/5e4fe574b722b63e6c4f7783056a22bc.png" xlink:type="simple" xlink:show="embed" xlink:actuate="onLoad"/></draw:frame></text:p>
      <text:h text:style-name="Heading_20_2" text:outline-level="2"><text:bookmark-start text:name="__RefHeading___bedienelemente_an_der_unterseite_6"/><text:bookmark-start text:name="bedienelemente_an_der_unterseite"/>Bedienelemente an der Unterseite<text:bookmark-end text:name="__RefHeading___bedienelemente_an_der_unterseite_6"/><text:bookmark-end text:name="bedienelemente_an_der_unterseite"/></text:h>
      <text:p text:style-name="Text_20_body"><draw:frame draw:style-name="mediacenter" draw:name="1" text:anchor-type="paragraph" draw:z-index="1" svg:width="31.75cm" style:rel-width="100%" svg:height="17.859375cm" style:rel-height="scale"><draw:image xlink:href="Pictures/19971a6730acff352fcf3a6a8901725f.png" xlink:type="simple" xlink:show="embed" xlink:actuate="onLoad"/></draw:frame></text:p>
      <text:h text:style-name="Heading_20_2" text:outline-level="2"><text:bookmark-start text:name="__RefHeading___erste_schritte_7"/><text:bookmark-start text:name="erste_schritte"/>Erste Schritte<text:bookmark-end text:name="__RefHeading___erste_schritte_7"/><text:bookmark-end text:name="erste_schritte"/></text:h>
      <text:p text:style-name="Text_20_body">Schalte den Roboter an der Unterseite ein. Gib über die Pfeiltasten den gewünschten Weg ein. Der Bluebot „merkt“ sich jeden deiner Tastendrücke. Dabei entsteht ein kleines „Programm“. Wenn du in der Mitte auf die grüne Taste „Go“ drückst, fährt der Bluebot mit deinem Programm los. Du kannst dann prüfen, ob der Roboter genau das macht, was du wolltest.</text:p>
      <text:p text:style-name="Text_20_body">Wenn du den Roboter im Fahren stoppen willst, drücke die rechte blaue „Pause“-Taste hinten am Roboter. Wenn du einen Fehler gemacht hast und du von vorne beginnen willst, kannst du dein Programm durch einen kurzen Druck auf die linke blaue „Lösch“-Taste mit dem „x“ hinten auf dem Roboter wieder löschen. Du darfst dazu nur kurz drücken, dann wird dieser Ton abgespielt:
<text:a xlink:type="simple" xlink:href="https://wiki.mzclp.de/lib/exe/fetch.php?media=anleitung:programm_loeschen.mp3" text:style-name="Internet_20_link" text:visited-style-name="Visited_20_Internet_20_Link">programm_loeschen.mp3</text:a>
Damit ist das Programm gelöscht. Du kannst von vorne beginnen. </text:p>
      <text:h text:style-name="Heading_20_2" text:outline-level="2"><text:bookmark-start text:name="__RefHeading___tonaufnahmen_8"/><text:bookmark-start text:name="tonaufnahmen"/>Tonaufnahmen<text:bookmark-end text:name="__RefHeading___tonaufnahmen_8"/><text:bookmark-end text:name="tonaufnahmen"/></text:h>
      <text:p text:style-name="Text_20_body">Du kannst die Pfeiltasten mit einer Tonaufnahme belegen. Dazu drückst du lang auf eine Pfeiltaste, z.B. die rechte. Dann kommt folgende Tonfolge:
<text:a xlink:type="simple" xlink:href="https://wiki.mzclp.de/lib/exe/fetch.php?media=anleitung:tonaufnahme.mp3" text:style-name="Internet_20_link" text:visited-style-name="Visited_20_Internet_20_Link">tonaufnahme.mp3</text:a>
Du hörst also erst einen kurzen Ton, danach eine Pause und dann zwei weitere kurze Töne. Nach dem ersten Ton und vor den zwei anderen kannst du eine Tonaufnahme machen, z.B. „rechts!“. Der Roboter wird jetzt sowohl bei der Eingabe als auch beim Ablauf des Programmes diese Tonaufnahme abspielen.</text:p>
      <text:p text:style-name="Text_20_body">Du kannst durch eine Wiederholung des Vorganges deine Tonaufnahme „überspielen“. Das funktioniert mit allen orangen Tasten. </text:p>
      <text:p text:style-name="Text_20_body">Wenn du alle deine Tonaufnahmen löschen willst, drücke die hintere blaue rechte „Lösch“-Taste mit dem „x“ lang für ca. 2-3 Sekunden, bis diese drei Töne erklingen:
<text:a xlink:type="simple" xlink:href="https://wiki.mzclp.de/lib/exe/fetch.php?media=anleitung:audio_loeschen.mp3" text:style-name="Internet_20_link" text:visited-style-name="Visited_20_Internet_20_Link">audio_loeschen.mp3</text:a> </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Mit dem langen Druck auf die Löschtaste löscht du nicht dein Programm, sondern nur alle aufgenommenen Töne! Wenn du dein Programm löschen willst, musst du die Löschtaste nur kurz drück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0::02:19</meta:creation-date>
    <dc:creator>Generated</dc:creator>
    <dc:date>2026-09-16T10::02:19</dc:date>
    <dc:language>en-US</dc:language>
    <meta:editing-cycles>1</meta:editing-cycles>
    <meta:editing-duration>PT0S</meta:editing-duration>
    <dc:title>anleitung:bluebot:ersteschritte</dc:title>
  </office:meta>
</office:document-meta>
</file>